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99_ebook:rdc_charger"/><text:bookmark-start text:name="__RefHeading___rdc_charger_1"/><text:bookmark-start text:name="rdc_charger"/>RDC Charger<text:bookmark-end text:name="__RefHeading___rdc_charger_1"/><text:bookmark-end text:name="rdc_charger"/></text:h>
      <text:list text:style-name="List_20_1" text:continue-numbering="false">
        <text:list-item>
          <text:p text:style-name="List_20_1_Content_First"> <text:a xlink:type="simple" xlink:href="https://wiki.robotina.com/doku.php?id=wiki:20_rdc_charger:start" text:style-name="Internet_20_link" text:visited-style-name="Visited_20_Internet_20_Link">RDC Charger</text:a></text:p>
        </text:list-item>
        <text:list-item>
          <text:p text:style-name="List_20_1_Content"> <text:a xlink:type="simple" xlink:href="https://wiki.robotina.com/doku.php?id=wiki:20_rdc_charger:05_introduction:start" text:style-name="Internet_20_link" text:visited-style-name="Visited_20_Internet_20_Link">Introduction</text:a></text:p>
        </text:list-item>
        <text:list-item>
          <text:p text:style-name="List_20_1_Content"> <text:a xlink:type="simple" xlink:href="https://wiki.robotina.com/doku.php?id=wiki:20_rdc_charger:10_privacy-safety:start" text:style-name="Internet_20_link" text:visited-style-name="Visited_20_Internet_20_Link">Privacy &amp; Safety</text:a></text:p>
        </text:list-item>
        <text:list-item>
          <text:p text:style-name="List_20_1_Content"> <text:a xlink:type="simple" xlink:href="https://wiki.robotina.com/doku.php?id=wiki:20_rdc_charger:15_hardware:start" text:style-name="Internet_20_link" text:visited-style-name="Visited_20_Internet_20_Link">Hardware</text:a></text:p>
        </text:list-item>
        <text:list-item>
          <text:p text:style-name="List_20_1_Content"> <text:a xlink:type="simple" xlink:href="https://wiki.robotina.com/doku.php?id=wiki:20_rdc_charger:15_hardware:01_rdc_charger" text:style-name="Internet_20_link" text:visited-style-name="Visited_20_Internet_20_Link">RDC Charger</text:a></text:p>
        </text:list-item>
        <text:list-item>
          <text:p text:style-name="List_20_1_Content"> <text:a xlink:type="simple" xlink:href="https://wiki.robotina.com/doku.php?id=wiki:20_rdc_charger:15_hardware:10_linker" text:style-name="Internet_20_link" text:visited-style-name="Visited_20_Internet_20_Link">IOT Linker 2 Ethernet Port</text:a></text:p>
        </text:list-item>
        <text:list-item>
          <text:p text:style-name="List_20_1_Content"> <text:a xlink:type="simple" xlink:href="https://wiki.robotina.com/doku.php?id=wiki:20_rdc_charger:15_hardware:11_linker_w" text:style-name="Internet_20_link" text:visited-style-name="Visited_20_Internet_20_Link">4G LTE USB modem for IOT linker</text:a></text:p>
        </text:list-item>
        <text:list-item>
          <text:p text:style-name="List_20_1_Content"> <text:a xlink:type="simple" xlink:href="https://wiki.robotina.com/doku.php?id=wiki:20_rdc_charger:15_hardware:20_ct-1-e-50" text:style-name="Internet_20_link" text:visited-style-name="Visited_20_Internet_20_Link">1-ph current transformer</text:a></text:p>
        </text:list-item>
        <text:list-item>
          <text:p text:style-name="List_20_1_Content"> <text:a xlink:type="simple" xlink:href="https://wiki.robotina.com/doku.php?id=wiki:20_rdc_charger:15_hardware:20_pm1-ct" text:style-name="Internet_20_link" text:visited-style-name="Visited_20_Internet_20_Link">Single phase power-sensor, CT</text:a></text:p>
        </text:list-item>
        <text:list-item>
          <text:p text:style-name="List_20_1_Content"> <text:a xlink:type="simple" xlink:href="https://wiki.robotina.com/doku.php?id=wiki:20_rdc_charger:15_hardware:21_ct-3-e-xx" text:style-name="Internet_20_link" text:visited-style-name="Visited_20_Internet_20_Link">3-ph current transformer</text:a></text:p>
        </text:list-item>
        <text:list-item>
          <text:p text:style-name="List_20_1_Content"> <text:a xlink:type="simple" xlink:href="https://wiki.robotina.com/doku.php?id=wiki:20_rdc_charger:15_hardware:21_pm3-ct" text:style-name="Internet_20_link" text:visited-style-name="Visited_20_Internet_20_Link">Three phase power sensor, CT</text:a></text:p>
        </text:list-item>
        <text:list-item>
          <text:p text:style-name="List_20_1_Content"> <text:a xlink:type="simple" xlink:href="https://wiki.robotina.com/doku.php?id=wiki:20_rdc_charger:15_hardware:21_pm3" text:style-name="Internet_20_link" text:visited-style-name="Visited_20_Internet_20_Link">Three phase power sensor</text:a></text:p>
        </text:list-item>
        <text:list-item>
          <text:p text:style-name="List_20_1_Content"> <text:a xlink:type="simple" xlink:href="https://wiki.robotina.com/doku.php?id=wiki:20_rdc_charger:15_hardware:22_wm-1" text:style-name="Internet_20_link" text:visited-style-name="Visited_20_Internet_20_Link">Wireless Modbus-to-Modbus bridge</text:a></text:p>
        </text:list-item>
        <text:list-item>
          <text:p text:style-name="List_20_1_Content"> <text:a xlink:type="simple" xlink:href="https://wiki.robotina.com/doku.php?id=wiki:20_rdc_charger:15_hardware:23_wr-1" text:style-name="Internet_20_link" text:visited-style-name="Visited_20_Internet_20_Link">Wireless Modbus Relay</text:a></text:p>
        </text:list-item>
        <text:list-item>
          <text:p text:style-name="List_20_1_Content"> <text:a xlink:type="simple" xlink:href="https://wiki.robotina.com/doku.php?id=wiki:20_rdc_charger:15_hardware:24_wpm1" text:style-name="Internet_20_link" text:visited-style-name="Visited_20_Internet_20_Link">Wireless external single-phase power sensor kit with CT</text:a></text:p>
        </text:list-item>
        <text:list-item>
          <text:p text:style-name="List_20_1_Content"> <text:a xlink:type="simple" xlink:href="https://wiki.robotina.com/doku.php?id=wiki:20_rdc_charger:15_hardware:25_wpm3-ct" text:style-name="Internet_20_link" text:visited-style-name="Visited_20_Internet_20_Link">Wireless external three-phase power sensor kit with CT</text:a></text:p>
        </text:list-item>
        <text:list-item>
          <text:p text:style-name="List_20_1_Content"> <text:a xlink:type="simple" xlink:href="https://wiki.robotina.com/doku.php?id=wiki:20_rdc_charger:15_hardware:25_wpm3" text:style-name="Internet_20_link" text:visited-style-name="Visited_20_Internet_20_Link">Wireless external three-phase power sensor kit</text:a></text:p>
        </text:list-item>
        <text:list-item>
          <text:p text:style-name="List_20_1_Content"> <text:a xlink:type="simple" xlink:href="https://wiki.robotina.com/doku.php?id=wiki:20_rdc_charger:15_hardware:26_pr" text:style-name="Internet_20_link" text:visited-style-name="Visited_20_Internet_20_Link">RDC Charger Protective Roof</text:a></text:p>
        </text:list-item>
        <text:list-item>
          <text:p text:style-name="List_20_1_Content"> <text:a xlink:type="simple" xlink:href="https://wiki.robotina.com/doku.php?id=wiki:20_rdc_charger:15_hardware:27_fs" text:style-name="Internet_20_link" text:visited-style-name="Visited_20_Internet_20_Link">RDC Charger Freestanding set</text:a></text:p>
        </text:list-item>
        <text:list-item>
          <text:p text:style-name="List_20_1_Content"> <text:a xlink:type="simple" xlink:href="https://wiki.robotina.com/doku.php?id=wiki:20_rdc_charger:15_hardware:27_fsd" text:style-name="Internet_20_link" text:visited-style-name="Visited_20_Internet_20_Link">Freestanding set for 2x RDC Charger</text:a></text:p>
        </text:list-item>
        <text:list-item>
          <text:p text:style-name="List_20_1_Content"> <text:a xlink:type="simple" xlink:href="https://wiki.robotina.com/doku.php?id=wiki:20_rdc_charger:20_mounting:start" text:style-name="Internet_20_link" text:visited-style-name="Visited_20_Internet_20_Link">Mounting</text:a></text:p>
        </text:list-item>
        <text:list-item>
          <text:p text:style-name="List_20_1_Content"> <text:a xlink:type="simple" xlink:href="https://wiki.robotina.com/doku.php?id=wiki:20_rdc_charger:25_wiring:start" text:style-name="Internet_20_link" text:visited-style-name="Visited_20_Internet_20_Link">Wiring</text:a></text:p>
        </text:list-item>
        <text:list-item>
          <text:p text:style-name="List_20_1_Content"> <text:a xlink:type="simple" xlink:href="https://wiki.robotina.com/doku.php?id=wiki:20_rdc_charger:30_software:start" text:style-name="Internet_20_link" text:visited-style-name="Visited_20_Internet_20_Link">Software</text:a></text:p>
        </text:list-item>
        <text:list-item>
          <text:p text:style-name="List_20_1_Content"> <text:a xlink:type="simple" xlink:href="https://wiki.robotina.com/doku.php?id=wiki:20_rdc_charger:35_commissioning:01_power_sensor" text:style-name="Internet_20_link" text:visited-style-name="Visited_20_Internet_20_Link">Power sensor adding</text:a></text:p>
        </text:list-item>
        <text:list-item>
          <text:p text:style-name="List_20_1_Content"> <text:a xlink:type="simple" xlink:href="https://wiki.robotina.com/doku.php?id=wiki:20_rdc_charger:35_commissioning:start" text:style-name="Internet_20_link" text:visited-style-name="Visited_20_Internet_20_Link">Commissioning</text:a></text:p>
        </text:list-item>
        <text:list-item>
          <text:p text:style-name="List_20_1_Content"> <text:a xlink:type="simple" xlink:href="https://wiki.robotina.com/doku.php?id=wiki:20_rdc_charger:35_commissioning:02_power_plant" text:style-name="Internet_20_link" text:visited-style-name="Visited_20_Internet_20_Link">Power plant connection</text:a></text:p>
        </text:list-item>
        <text:list-item>
          <text:p text:style-name="List_20_1_Content"> <text:a xlink:type="simple" xlink:href="https://wiki.robotina.com/doku.php?id=wiki:20_rdc_charger:35_commissioning:03_wr_wm" text:style-name="Internet_20_link" text:visited-style-name="Visited_20_Internet_20_Link">Wireless modules WR-1 / WM-1</text:a></text:p>
        </text:list-item>
        <text:list-item>
          <text:p text:style-name="List_20_1_Content"> <text:a xlink:type="simple" xlink:href="https://wiki.robotina.com/doku.php?id=wiki:20_rdc_charger:35_commissioning:04_heat_pump" text:style-name="Internet_20_link" text:visited-style-name="Visited_20_Internet_20_Link">Heat pump</text:a></text:p>
        </text:list-item>
        <text:list-item>
          <text:p text:style-name="List_20_1_Content"> <text:a xlink:type="simple" xlink:href="https://wiki.robotina.com/doku.php?id=wiki:20_rdc_charger:35_commissioning:05_dlm" text:style-name="Internet_20_link" text:visited-style-name="Visited_20_Internet_20_Link">Dynamic Load Management</text:a></text:p>
        </text:list-item>
        <text:list-item>
          <text:p text:style-name="List_20_1_Content"> <text:a xlink:type="simple" xlink:href="https://wiki.robotina.com/doku.php?id=wiki:20_rdc_charger:35_commissioning:06_ev_fleet" text:style-name="Internet_20_link" text:visited-style-name="Visited_20_Internet_20_Link">EV fleet</text:a></text:p>
        </text:list-item>
        <text:list-item>
          <text:p text:style-name="List_20_1_Content"> <text:a xlink:type="simple" xlink:href="https://wiki.robotina.com/doku.php?id=wiki:20_rdc_charger:40_universe:start" text:style-name="Internet_20_link" text:visited-style-name="Visited_20_Internet_20_Link">HIQ Universe</text:a></text:p>
        </text:list-item>
        <text:list-item>
          <text:p text:style-name="List_20_1_Content"> <text:a xlink:type="simple" xlink:href="https://wiki.robotina.com/doku.php?id=wiki:20_rdc_charger:50_download:start" text:style-name="Internet_20_link" text:visited-style-name="Visited_20_Internet_20_Link">Downloads</text:a></text:p>
        </text:list-item>
        <text:list-item>
          <text:p text:style-name="List_20_1_Content_Last"> <text:a xlink:type="simple" xlink:href="https://wiki.robotina.com/doku.php?id=wiki:20_rdc_charger:50_troubleshooting:start" text:style-name="Internet_20_link" text:visited-style-name="Visited_20_Internet_20_Link">Troubleshoot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8::17:00</meta:creation-date>
    <dc:creator>Generated</dc:creator>
    <dc:date>2026-09-12T18::17:00</dc:date>
    <dc:language>en-US</dc:language>
    <meta:editing-cycles>1</meta:editing-cycles>
    <meta:editing-duration>PT0S</meta:editing-duration>
    <dc:title>wiki:99_ebook:rdc_charger</dc:title>
  </office:meta>
</office:document-meta>
</file>