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9b27bddb958e42f07082e8abd327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50_common:01_controller_ip"/><text:bookmark-start text:name="__RefHeading___controller_ip_settings_1"/><text:bookmark-start text:name="controller_ip_settings"/>Controller IP settings<text:bookmark-end text:name="__RefHeading___controller_ip_settings_1"/><text:bookmark-end text:name="controller_ip_settings"/></text:h>
      <text:p text:style-name="Text_20_body">Download and unzip: <text:a xlink:type="simple" xlink:href="https://www.cybrotech.com/wp-content/uploads/2022/01/CyBroBinLoader-v3.0.5.zip" text:style-name="Internet_20_link" text:visited-style-name="Visited_20_Internet_20_Link">CyBroBinLoader</text:a></text:p>
      <text:p text:style-name="Text_20_body">From unzipped folder run “CyBroBinLoader.exe”</text:p>
      <text:p text:style-name="Text_20_body">Connect controller and PC (laptop) to:</text:p>
      <text:list text:style-name="Numbering_20_1" text:continue-numbering="false">
        <text:list-item>
          <text:p text:style-name="Numbering_20_1_Content_First"> <text:span text:style-name="Strong_20_Emphasis">LAN</text:span> (Router with DHCP server) <text:span text:style-name="Strong_20_Emphasis">OR</text:span></text:p>
        </text:list-item>
        <text:list-item>
          <text:p text:style-name="Numbering_20_1_Content_Last"> <text:span text:style-name="Strong_20_Emphasis">Direct</text:span> (just cable between PC and controller)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header">
                  <text:p text:style-name="Table_20_Heading">  1  </text:p>
                </table:table-cell>
                <table:table-cell office:value-type="string" table:style-name="tablecell">
                  <text:p text:style-name="tablealignleft"> Select network adapter                                                </text:p>
                </table:table-cell>
              </table:table-row>
              <table:table-row>
                <table:table-cell office:value-type="string" table:style-name="tableheader">
                  <text:p text:style-name="Table_20_Heading">  2  </text:p>
                </table:table-cell>
                <table:table-cell office:value-type="string" table:style-name="tablecell">
                  <text:p text:style-name="tablealignleft"> Select “Direct connection” if controller is directly connected to PC  </text:p>
                </table:table-cell>
              </table:table-row>
              <table:table-row>
                <table:table-cell office:value-type="string" table:style-name="tableheader">
                  <text:p text:style-name="Table_20_Heading">  3  </text:p>
                </table:table-cell>
                <table:table-cell office:value-type="string" table:style-name="tablecell">
                  <text:p text:style-name="tablealignleft"> Select controller NAD                                                 </text:p>
                </table:table-cell>
              </table:table-row>
              <table:table-row>
                <table:table-cell office:value-type="string" table:style-name="tableheader">
                  <text:p text:style-name="Table_20_Heading">  4  </text:p>
                </table:table-cell>
                <table:table-cell office:value-type="string" table:style-name="tablecell">
                  <text:p text:style-name="tablealignleft"> Configure IP settings                                                 </text:p>
                </table:table-cell>
              </table:table-row>
              <table:table-row>
                <table:table-cell office:value-type="string" table:style-name="tableheader">
                  <text:p text:style-name="Table_20_Heading">  5  </text:p>
                </table:table-cell>
                <table:table-cell office:value-type="string" table:style-name="tablecell">
                  <text:p text:style-name="tablealignleft"> Send settings to controller                                           </text:p>
                </table:table-cell>
              </table:table-row>
            </table:table>
          </table:table-cell>
          <table:table-cell office:value-type="string" table:style-name="tablecell">
            <text:p text:style-name="tablealignleft"><draw:frame draw:style-name="media" draw:name="0" text:anchor-type="as-char" draw:z-index="0" svg:width="25.955625cm" style:rel-width="100%" svg:height="19.605625cm" style:rel-height="scale"><draw:image xlink:href="Pictures/219b27bddb958e42f07082e8abd327a1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08::53:05</meta:creation-date>
    <dc:creator>Generated</dc:creator>
    <dc:date>2026-09-09T08::53:05</dc:date>
    <dc:language>en-US</dc:language>
    <meta:editing-cycles>1</meta:editing-cycles>
    <meta:editing-duration>PT0S</meta:editing-duration>
    <dc:title>wiki:50_common:01_controller_ip</dc:title>
  </office:meta>
</office:document-meta>
</file>