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40_utils:cybroupdater"/><text:bookmark-start text:name="__RefHeading___cybroupdate_1"/><text:bookmark-start text:name="cybroupdate"/>CyBroUpdate<text:bookmark-end text:name="__RefHeading___cybroupdate_1"/><text:bookmark-end text:name="cybroupdate"/></text:h>
      <text:p text:style-name="Text_20_body">A program for simplified upgrading of multiple controllers at the same time. The
application runs in a Windows environment on a local network.</text:p>
      <text:p text:style-name="Text_20_body">The upgrade definition is in the ini file. For a more detailed description of
the ini file, see the comments in the ini file. </text:p>
      <text:p text:style-name="Text_20_body">Upgrade steps for each controller:
- backup of all retentive variables, basic backup verification
- program loading
- restore retentive variables from backup (controller paused when restored)
- start controller</text:p>
      <text:p text:style-name="Text_20_body">The program uses the following external programs:
- CyBroComServer.exe
- CyPro.exe</text:p>
      <text:p text:style-name="Text_20_body"><text:a xlink:type="simple" xlink:href="https://wiki.robotina.com/lib/exe/fetch.php?media=wiki:40_utils:cybroupdate.zip" text:style-name="Internet_20_link" text:visited-style-name="Visited_20_Internet_20_Link">cybroupdate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22:58</meta:creation-date>
    <dc:creator>Generated</dc:creator>
    <dc:date>2026-08-31T08::22:58</dc:date>
    <dc:language>en-US</dc:language>
    <meta:editing-cycles>1</meta:editing-cycles>
    <meta:editing-duration>PT0S</meta:editing-duration>
    <dc:title>wiki:40_utils:cybroupdater</dc:title>
  </office:meta>
</office:document-meta>
</file>