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20_rdc_charger:50_download:start"/><text:bookmark-start text:name="__RefHeading___downloads_1"/><text:bookmark-start text:name="downloads"/>Downloads<text:bookmark-end text:name="__RefHeading___downloads_1"/><text:bookmark-end text:name="downloads"/></text:h>
      <text:p text:style-name="Text_20_body"><text:line-break/><text:line-break/></text:p>
      <text:h text:style-name="Heading_20_3" text:outline-level="3"><text:bookmark-start text:name="__RefHeading___software_2"/><text:bookmark-start text:name="software"/>SOFTWARE<text:bookmark-end text:name="__RefHeading___software_2"/><text:bookmark-end text:name="software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wiki.robotina.com/lib/exe/fetch.php?media=wiki:20_rdc_charger:50_download:rdc_charger_v210.exe" text:style-name="Internet_20_link" text:visited-style-name="Visited_20_Internet_20_Link">rdc_charger_v210.exe</text:a>   </text:p>
          </table:table-cell>
          <table:table-cell office:value-type="string" table:style-name="tablecell">
            <text:p text:style-name="tablealigncenter">  v210   </text:p>
          </table:table-cell>
          <table:table-cell office:value-type="string" table:style-name="tablecell">
            <text:p text:style-name="tablealignleft"> RDC Charger  </text:p>
          </table:table-cell>
          <table:table-cell office:value-type="string" table:style-name="tablecell">
            <text:p text:style-name="tablealignleft"> Windows PC application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lib/exe/fetch.php?media=wiki:20_rdc_charger:50_download:rdc_charger_v211a.exe" text:style-name="Internet_20_link" text:visited-style-name="Visited_20_Internet_20_Link">rdc_charger_v211a.exe</text:a>  </text:p>
          </table:table-cell>
          <table:table-cell office:value-type="string" table:style-name="tablecell">
            <text:p text:style-name="tablealigncenter">  v211a  </text:p>
          </table:table-cell>
          <table:table-cell office:value-type="string" table:style-name="tablecell">
            <text:p text:style-name="tablealignleft"> RDC Charger  </text:p>
          </table:table-cell>
          <table:table-cell office:value-type="string" table:style-name="tablecell">
            <text:p text:style-name="tablealignleft"> Windows PC application  </text:p>
          </table:table-cell>
        </table:table-row>
      </table:table>
      <text:p text:style-name="Text_20_body"><text:line-break/></text:p>
      <text:h text:style-name="Heading_20_4" text:outline-level="4"><text:bookmark-start text:name="__RefHeading___rdc_charger_obsolete_versions_3"/><text:bookmark-start text:name="rdc_charger_obsolete_versions"/>RDC Charger obsolete versions:<text:bookmark-end text:name="__RefHeading___rdc_charger_obsolete_versions_3"/><text:bookmark-end text:name="rdc_charger_obsolete_version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wiki.robotina.com/lib/exe/fetch.php?media=wiki:20_rdc_charger:50_download:rdc_charger_v202.exe" text:style-name="Internet_20_link" text:visited-style-name="Visited_20_Internet_20_Link">rdc_charger_v202.exe</text:a>      </text:p>
          </table:table-cell>
          <table:table-cell office:value-type="string" table:style-name="tablecell">
            <text:p text:style-name="tablealigncenter">  v202       </text:p>
          </table:table-cell>
          <table:table-cell office:value-type="string" table:style-name="tablecell">
            <text:p text:style-name="tablealignleft"> RDC Charger      </text:p>
          </table:table-cell>
          <table:table-cell office:value-type="string" table:style-name="tablecell">
            <text:p text:style-name="tablealignleft"> Windows PC application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lib/exe/fetch.php?media=wiki:20_rdc_charger:50_download:rdc_charger_v127-201.exe" text:style-name="Internet_20_link" text:visited-style-name="Visited_20_Internet_20_Link">rdc_charger_v127-201.exe</text:a>  </text:p>
          </table:table-cell>
          <table:table-cell office:value-type="string" table:style-name="tablecell">
            <text:p text:style-name="tablealigncenter">  v127/v201  </text:p>
          </table:table-cell>
          <table:table-cell office:value-type="string" table:style-name="tablecell">
            <text:p text:style-name="tablealignleft"> RDC Charger      </text:p>
          </table:table-cell>
          <table:table-cell office:value-type="string" table:style-name="tablecell">
            <text:p text:style-name="tablealignleft"> Windows PC application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wiki.robotina.com/lib/exe/fetch.php?media=wiki:20_rdc_charger:50_download:robotina_charger_v200.exe" text:style-name="Internet_20_link" text:visited-style-name="Visited_20_Internet_20_Link">robotina_charger_v200.exe</text:a> </text:p>
          </table:table-cell>
          <table:table-cell office:value-type="string" table:style-name="tablecell">
            <text:p text:style-name="tablealigncenter">  v126/v200  </text:p>
          </table:table-cell>
          <table:table-cell office:value-type="string" table:style-name="tablecell">
            <text:p text:style-name="tablealignleft"> Robotina Charger </text:p>
          </table:table-cell>
          <table:table-cell office:value-type="string" table:style-name="tablecell">
            <text:p text:style-name="tablealignleft"> Windows PC application                          </text:p>
          </table:table-cell>
        </table:table-row>
      </table:table>
      <text:p text:style-name="Text_20_body"><text:line-break/></text:p>
      <text:h text:style-name="Heading_20_3" text:outline-level="3"><text:bookmark-start text:name="__RefHeading___manuals_4"/><text:bookmark-start text:name="manuals"/>MANUALS<text:bookmark-end text:name="__RefHeading___manuals_4"/><text:bookmark-end text:name="manuals"/></text:h>
      <text:p text:style-name="Text_20_body">SLOVENSKA NAVODILA ZA UPORABO:
<text:a xlink:type="simple" xlink:href="https://wiki.robotina.com/lib/exe/fetch.php?media=wiki:20_rdc_charger:50_download:rdc_charger_navodila_za_uporabo_v1.4.pdf" text:style-name="Internet_20_link" text:visited-style-name="Visited_20_Internet_20_Link">rdc_charger_navodila_za_uporabo_v1.4.pdf</text:a></text:p>
      <text:h text:style-name="Heading_20_3" text:outline-level="3"><text:bookmark-start text:name="__RefHeading___brochure_5"/><text:bookmark-start text:name="brochure"/>BROCHURE<text:bookmark-end text:name="__RefHeading___brochure_5"/><text:bookmark-end text:name="brochure"/></text:h>
      <text:p text:style-name="Text_20_body"><text:a xlink:type="simple" xlink:href="https://wiki.robotina.com/lib/exe/fetch.php?media=wiki:20_rdc_charger:rdc_charger_onepager.pdf" text:style-name="Internet_20_link" text:visited-style-name="Visited_20_Internet_20_Link">rdc_charger_onepager.pdf</text:a></text:p>
      <text:h text:style-name="Heading_20_3" text:outline-level="3"><text:bookmark-start text:name="__RefHeading___data_sheet_6"/><text:bookmark-start text:name="data_sheet"/>DATA SHEET<text:bookmark-end text:name="__RefHeading___data_sheet_6"/><text:bookmark-end text:name="data_sheet"/></text:h>
      <text:p text:style-name="Text_20_body"><text:a xlink:type="simple" xlink:href="https://wiki.robotina.com/lib/exe/fetch.php?media=wiki:20_rdc_charger:50_download:rdc_charger_data_sheet.pdf" text:style-name="Internet_20_link" text:visited-style-name="Visited_20_Internet_20_Link">rdc_charger_data_sheet.pdf</text:a></text:p>
      <text:h text:style-name="Heading_20_3" text:outline-level="3"><text:bookmark-start text:name="__RefHeading___certificates_and_other_documents_7"/><text:bookmark-start text:name="certificates_and_other_documents"/>CERTIFICATES AND OTHER DOCUMENTS<text:bookmark-end text:name="__RefHeading___certificates_and_other_documents_7"/><text:bookmark-end text:name="certificates_and_other_documents"/></text:h>
      <text:p text:style-name="Text_20_body"><text:a xlink:type="simple" xlink:href="https://wiki.robotina.com/lib/exe/fetch.php?media=wiki:20_rdc_charger:50_download:qad-2023.1228.01-ev_-_registration_document.pdf" text:style-name="Internet_20_link" text:visited-style-name="Visited_20_Internet_20_Link">qad-2023.1228.01-ev_-_registration_document.pdf</text:a></text:p>
      <text:p text:style-name="Text_20_body"><text:a xlink:type="simple" xlink:href="https://wiki.robotina.com/lib/exe/fetch.php?media=wiki:20_rdc_charger:50_download:lca_robotina_rdc_charger_dop_el.pdf" text:style-name="Internet_20_link" text:visited-style-name="Visited_20_Internet_20_Link">lca_robotina_rdc_charger_dop_el.pdf</text:a></text:p>
      <text:p text:style-name="Text_20_body"><text:a xlink:type="simple" xlink:href="https://wiki.robotina.com/lib/exe/fetch.php?media=wiki:20_rdc_charger:50_download:lca_robotina_rdc_charger_eng_final.pdf" text:style-name="Internet_20_link" text:visited-style-name="Visited_20_Internet_20_Link">lca_robotina_rdc_charger_eng_final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5::19:00</meta:creation-date>
    <dc:creator>Generated</dc:creator>
    <dc:date>2026-08-26T15::19:00</dc:date>
    <dc:language>en-US</dc:language>
    <meta:editing-cycles>1</meta:editing-cycles>
    <meta:editing-duration>PT0S</meta:editing-duration>
    <dc:title>wiki:20_rdc_charger:50_download:start</dc:title>
  </office:meta>
</office:document-meta>
</file>