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20_rdc_charger:35_commissioning:start"/><text:bookmark-start text:name="__RefHeading___commissioning_1"/><text:bookmark-start text:name="commissioning"/>Commissioning<text:bookmark-end text:name="__RefHeading___commissioning_1"/><text:bookmark-end text:name="commissioning"/></text:h>
      <text:p text:style-name="Text_20_body">Strictly follow <text:a xlink:type="simple" xlink:href="https://wiki.robotina.com/doku.php?id=wiki:20_rdc_charger:10_privacy-safety:start" text:style-name="Internet_20_link" text:visited-style-name="Visited_20_Internet_20_Link">Safety instructions</text:a>!</text:p>
      <text:h text:style-name="Heading_20_2" text:outline-level="2"><text:bookmark-start text:name="__RefHeading___mounting_2"/><text:bookmark-start text:name="mounting"/>Mounting<text:bookmark-end text:name="__RefHeading___mounting_2"/><text:bookmark-end text:name="mounting"/></text:h>
      <text:p text:style-name="Text_20_body">Mount RDX Charger (EVSE), <text:a xlink:type="simple" xlink:href="https://wiki.robotina.com/doku.php?id=wiki:20_rdc_charger:15_hardware:20_pm1" text:style-name="Internet_20_link" text:visited-style-name="Visited_20_Internet_20_Link">PM1-E-D</text:a> &amp; <text:a xlink:type="simple" xlink:href="https://wiki.robotina.com/doku.php?id=wiki:20_rdc_charger:15_hardware:21_pm3" text:style-name="Internet_20_link" text:visited-style-name="Visited_20_Internet_20_Link">PM3-E-D</text:a> power sensor as well as <text:a xlink:type="simple" xlink:href="https://wiki.robotina.com/doku.php?id=wiki:20_rdc_charger:15_hardware:22_wm-1" text:style-name="Internet_20_link" text:visited-style-name="Visited_20_Internet_20_Link">WM-1</text:a> &amp; <text:a xlink:type="simple" xlink:href="https://wiki.robotina.com/doku.php?id=wiki:20_rdc_charger:15_hardware:23_wr-1" text:style-name="Internet_20_link" text:visited-style-name="Visited_20_Internet_20_Link">WR-1</text:a> to a suitable place. For more details, please read <text:a xlink:type="simple" xlink:href="https://wiki.robotina.com/doku.php?id=wiki:20_rdc_charger:15_hardware:start" text:style-name="Internet_20_link" text:visited-style-name="Visited_20_Internet_20_Link">Hardware</text:a>.</text:p>
      <text:h text:style-name="Heading_20_2" text:outline-level="2"><text:bookmark-start text:name="__RefHeading___wiring_3"/><text:bookmark-start text:name="wiring"/>Wiring<text:bookmark-end text:name="__RefHeading___wiring_3"/><text:bookmark-end text:name="wiring"/></text:h>
      <text:p text:style-name="Text_20_body">Connect EVSE to the home LAN. Wire WM-1 module with power sensor and WR-1 relay with device (e.g. heat pump, el. radiator). For more details, please read <text:a xlink:type="simple" xlink:href="https://wiki.robotina.com/doku.php?id=wiki:20_rdc_charger:25_wiring:start" text:style-name="Internet_20_link" text:visited-style-name="Visited_20_Internet_20_Link">Wiring</text:a>.</text:p>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Install and run <text:a xlink:type="simple" xlink:href="https://wiki.robotina.com/doku.php?id=wiki:20_rdc_charger:06_software:start" text:style-name="Internet_20_link" text:visited-style-name="Visited_20_Internet_20_Link">RDX Charger</text:a> on your PC. Use <text:span text:style-name="Strong_20_Emphasis">autodetect</text:span> button to discover EVSE in local network. Enter <text:span text:style-name="Strong_20_Emphasis">names</text:span>, choose <text:span text:style-name="Strong_20_Emphasis">icons</text:span> for all sources and consumers. Add WM-1 and WR-1 module by running <text:span text:style-name="Strong_20_Emphasis">WM / WR binding</text:span> and press <text:span text:style-name="Strong_20_Emphasis">Scan w-less dev.</text:span> for power sensors and wireless relay.</text:p>
      <text:h text:style-name="Heading_20_3" text:outline-level="3"><text:bookmark-start text:name="__RefHeading___setting_device_management_features_5"/><text:bookmark-start text:name="setting_device_management_features"/>Setting device management features<text:bookmark-end text:name="__RefHeading___setting_device_management_features_5"/><text:bookmark-end text:name="setting_device_management_features"/></text:h>
      <text:p text:style-name="Text_20_body">For each consumer we can set:</text:p>
      <text:list text:style-name="List_20_1" text:continue-numbering="false">
        <text:list-item>
          <text:p text:style-name="List_20_1_Content_First"> <text:span text:style-name="Strong_20_Emphasis">sub</text:span>: mark device as a submeter if device is not part of internal network and/or is not connected as intended by default. Energy division for this device will be ignored.</text:p>
        </text:list-item>
        <text:list-item>
          <text:p text:style-name="List_20_1_Content"> <text:span text:style-name="Strong_20_Emphasis">man. time</text:span>: the time is in minutes for the manual override. It serves to ensure that the user can ensure a minimum validity of the manual switchover.</text:p>
        </text:list-item>
        <text:list-item>
          <text:p text:style-name="List_20_1_Content"> <text:span text:style-name="Strong_20_Emphasis">P nominal</text:span>: nominal power in watts used for consumers without power sensor. It ensures energy consumption calculation while in active mode.</text:p>
        </text:list-item>
        <text:list-item>
          <text:p text:style-name="List_20_1_Content_Last"> <text:span text:style-name="Strong_20_Emphasis">timetable checkbox</text:span>: enable or disable the timetable for each device.</text:p>
        </text:list-item>
      </text:list>
      <text:p text:style-name="Text_20_body"><draw:frame draw:style-name="media" draw:name="0" text:anchor-type="as-char" draw:z-index="0" svg:width="10.583333333333cm" svg:height="10.583333333333cm"><draw:image xlink:href="/var/www/html/dokuwiki/data/media/wiki/rdx_charger/hems_config_consumers.png" xlink:type="simple" xlink:show="embed" xlink:actuate="onLoad"/></draw:frame></text:p>
      <text:h text:style-name="Heading_20_3" text:outline-level="3"><text:bookmark-start text:name="__RefHeading___enable_power_sensor_from_compatible_systems_6"/><text:bookmark-start text:name="enable_power_sensor_from_compatible_systems"/>Enable power sensor from compatible systems<text:bookmark-end text:name="__RefHeading___enable_power_sensor_from_compatible_systems_6"/><text:bookmark-end text:name="enable_power_sensor_from_compatible_systems"/></text:h>
      <text:p text:style-name="Text_20_body">HEMS will automatically detect compatible</text:p>
      <text:list text:style-name="List_20_1" text:continue-numbering="false">
        <text:list-item>
          <text:p text:style-name="List_20_1_Content_First">  battery systems <text:span text:style-name="Strong_20_Emphasis">eStore</text:span> and</text:p>
        </text:list-item>
        <text:list-item>
          <text:p text:style-name="List_20_1_Content_Last">  home automation systems <text:span text:style-name="Strong_20_Emphasis">HIQ Home</text:span></text:p>
        </text:list-item>
      </text:list>
      <text:p text:style-name="Text_20_body">which are in the same local network.</text:p>
      <text:p text:style-name="Text_20_body">Only the first system is detected, if there is more than one it is necessary to enter the NAD number of the desired system manually.</text:p>
      <text:p text:style-name="Text_20_body">if <text:span text:style-name="Strong_20_Emphasis">eStore</text:span> is <text:span text:style-name="Strong_20_Emphasis">enabled</text:span>, HEMS will read:</text:p>
      <text:list text:style-name="List_20_1" text:continue-numbering="false">
        <text:list-item>
          <text:p text:style-name="List_20_1_Content_First"> <text:span text:style-name="Strong_20_Emphasis">grid</text:span> power-sensor</text:p>
        </text:list-item>
        <text:list-item>
          <text:p text:style-name="List_20_1_Content"> power-sensor for the <text:span text:style-name="Strong_20_Emphasis">first PV Plant</text:span> and </text:p>
        </text:list-item>
        <text:list-item>
          <text:p text:style-name="List_20_1_Content_Last"> power-sensor of the <text:span text:style-name="Strong_20_Emphasis">first storage</text:span> system</text:p>
        </text:list-item>
      </text:list>
      <text:p text:style-name="Text_20_body">From the <text:span text:style-name="Strong_20_Emphasis">enabled</text:span> <text:span text:style-name="Strong_20_Emphasis">HIQ Home</text:span> system, HEMS will automatically read the <text:span text:style-name="Strong_20_Emphasis">grid</text:span> power-sensor.</text:p>
      <text:h text:style-name="Heading_20_3" text:outline-level="3"><text:bookmark-start text:name="__RefHeading___internet_access_7"/><text:bookmark-start text:name="internet_access"/>Internet access<text:bookmark-end text:name="__RefHeading___internet_access_7"/><text:bookmark-end text:name="internet_access"/></text:h>
      <text:p text:style-name="Text_20_body">RDX Charger is connected to the internet via IOT-L2-2 linker.</text:p>
      <text:h text:style-name="Heading_20_3" text:outline-level="3"><text:bookmark-start text:name="__RefHeading___digital_output_8"/><text:bookmark-start text:name="digital_output"/>Digital output<text:bookmark-end text:name="__RefHeading___digital_output_8"/><text:bookmark-end text:name="digital_output"/></text:h>
      <text:p text:style-name="Text_20_body">RDX Charger is supporting up to 8 digital outputs by <text:a xlink:type="simple" xlink:href="https://wiki.robotina.com/doku.php?id=wiki:20_rdc_charger:15_hardware:23_wr-1" text:style-name="Internet_20_link" text:visited-style-name="Visited_20_Internet_20_Link">WR-1</text:a> module (WR 1..WR 8).</text:p>
      <text:list text:style-name="List_20_1" text:continue-numbering="false">
        <text:list-item>
          <text:p text:style-name="LastListParagraph_List_20_1_Content_First"> <text:a xlink:type="simple" xlink:href="https://wiki.robotina.com/doku.php?id=wiki:20_rdc_charger:06_software:start#hems_configurator" text:style-name="Internet_20_link" text:visited-style-name="Visited_20_Internet_20_Link">HEMS Configurator</text:a> → settings page, define digital output for consumer (e.g. Digital-2 &amp; Digital-3), </text:p>
        </text:list-item>
      </text:list>
      <text:p text:style-name="Text_20_body"><draw:frame draw:style-name="media" draw:name="1" text:anchor-type="as-char" draw:z-index="1" svg:width="21.166666666667cm" style:rel-width="100%" svg:height="21.166666666667cm" style:rel-height="scale"><draw:image xlink:href="/var/www/html/dokuwiki/data/media/wiki/rdx_charger/hems_config_digital_output.png" xlink:type="simple" xlink:show="embed" xlink:actuate="onLoad"/></draw:frame></text:p>
      <text:list text:style-name="List_20_1" text:continue-numbering="false">
        <text:list-item>
          <text:p text:style-name="LastListParagraph_List_20_1_Content_First"> <text:a xlink:type="simple" xlink:href="https://wiki.robotina.com/doku.php?id=wiki:20_rdc_charger:06_software:start#hems_configurator" text:style-name="Internet_20_link" text:visited-style-name="Visited_20_Internet_20_Link">HEMS Configurator</text:a> → home page, toggle ON/OFF states for digital-2 and digital-3. </text:p>
        </text:list-item>
      </text:list>
      <text:p text:style-name="Text_20_body"><draw:frame draw:style-name="media" draw:name="2" text:anchor-type="as-char" draw:z-index="2" svg:width="21.166666666667cm" style:rel-width="100%" svg:height="21.166666666667cm" style:rel-height="scale"><draw:image xlink:href="/var/www/html/dokuwiki/data/media/wiki/rdx_charger/hems_home_toggle_digital_output.png" xlink:type="simple" xlink:show="embed" xlink:actuate="onLoad"/></draw:frame></text:p>
      <text:p text:style-name="Text_20_body"><text:span text:style-name="Strong_20_Emphasis">Note</text:span>: Nominal power <text:span text:style-name="Strong_20_Emphasis">P nominal</text:span> is suitable for consumer(s) without connected power sensor. It is used for consumed energy calculation during active mode.</text:p>
      <text:h text:style-name="Heading_20_3" text:outline-level="3"><text:bookmark-start text:name="__RefHeading___io_mux_9"/><text:bookmark-start text:name="io_mux"/>IO mux<text:bookmark-end text:name="__RefHeading___io_mux_9"/><text:bookmark-end text:name="io_mux"/></text:h>
      <text:p text:style-name="Text_20_body"><text:a xlink:type="simple" xlink:href="https://wiki.robotina.com/doku.php?id=wiki:20_rdc_charger:06_software:start#hems_configurator" text:style-name="Internet_20_link" text:visited-style-name="Visited_20_Internet_20_Link">HEMS Configurator</text:a> → IO mux page allows setting of output types for WR-1 module(s):</text:p>
      <text:list text:style-name="List_20_1" text:continue-numbering="false">
        <text:list-item>
          <text:p text:style-name="List_20_1_Content_First"> WR 1 → to Router reset, when conditions for router reset are met, WR 1 module will change relay state (turns ON/OFF router wired to WR module),</text:p>
        </text:list-item>
        <text:list-item>
          <text:p text:style-name="List_20_1_Content_Last"> or when WR 5 → Digital-2, it means that change of digital2 (consumer 2) reflects on WR 5 relay state.</text:p>
        </text:list-item>
      </text:list>
      <text:p text:style-name="Text_20_body"><draw:frame draw:style-name="media" draw:name="3" text:anchor-type="as-char" draw:z-index="3" svg:width="10.583333333333cm" svg:height="10.583333333333cm"><draw:image xlink:href="/var/www/html/dokuwiki/data/media/wiki/rdx_charger/hems_io_mux_example.png" xlink:type="simple" xlink:show="embed" xlink:actuate="onLoad"/></draw:frame></text:p>
      <text:h text:style-name="Heading_20_3" text:outline-level="3"><text:bookmark-start text:name="__RefHeading___permanent_memory_10"/><text:bookmark-start text:name="permanent_memory"/>Permanent memory<text:bookmark-end text:name="__RefHeading___permanent_memory_10"/><text:bookmark-end text:name="permanent_memory"/></text:h>
      <text:p text:style-name="Text_20_body"><text:a xlink:type="simple" xlink:href="https://wiki.robotina.com/doku.php?id=wiki:20_rdc_charger:06_software:start#hems_configurator" text:style-name="Internet_20_link" text:visited-style-name="Visited_20_Internet_20_Link">HEMS Configurator</text:a> → settings page → save paramenters<text:line-break/>
After parameters modification, it is necessary to save changes to the permanent memory since at startup RDX Charger always reads parameters from the permanent memory.</text:p>
      <text:p text:style-name="Text_20_body"><draw:frame draw:style-name="media" draw:name="4" text:anchor-type="as-char" draw:z-index="4" svg:width="13.229166666667cm" svg:height="13.229166666667cm"><draw:image xlink:href="/var/www/html/dokuwiki/data/media/wiki/rdx_charger/save_parameters.png" xlink:type="simple" xlink:show="embed" xlink:actuate="onLoad"/></draw:frame></text:p>
      <text:h text:style-name="Heading_20_3" text:outline-level="3"><text:bookmark-start text:name="__RefHeading___backup_restore_to_pc_11"/><text:bookmark-start text:name="backup_restore_to_pc"/>Backup / restore to PC<text:bookmark-end text:name="__RefHeading___backup_restore_to_pc_11"/><text:bookmark-end text:name="backup_restore_to_pc"/></text:h>
      <text:p text:style-name="Text_20_body">HEMS Configurator allows you to backup and restores all parameters to PC.</text:p>
      <text:h text:style-name="Heading_20_3" text:outline-level="3"><text:bookmark-start text:name="__RefHeading___phase_alignment_and_limiter_settings_12"/><text:bookmark-start text:name="phase_alignment_and_limiter_settings"/>Phase alignment and limiter settings<text:bookmark-end text:name="__RefHeading___phase_alignment_and_limiter_settings_12"/><text:bookmark-end text:name="phase_alignment_and_limiter_settings"/></text:h>
      <text:p text:style-name="Text_20_body">Under limiter page set correct phase order to align phases of each device. Set correct main fuse limit [A] to protect the main grid fuse from over current. Check devices that can be managed by limiter and set correct limiter priority. Choose from no limiter, limit last, limit second, limit first. Max expected device current consumption is dynamically calculated and does not need to be set. In case device is an EV charging station, manually set max current for this devi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01::18:35</meta:creation-date>
    <dc:creator>Generated</dc:creator>
    <dc:date>2026-09-14T01::18:35</dc:date>
    <dc:language>en-US</dc:language>
    <meta:editing-cycles>1</meta:editing-cycles>
    <meta:editing-duration>PT0S</meta:editing-duration>
    <dc:title>wiki:20_rdc_charger:35_commissioning:start</dc:title>
  </office:meta>
</office:document-meta>
</file>