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c5924de4fd302fe928d73295c17ff84.svg"/>
  <manifest:file-entry manifest:media-type="image/png" manifest:full-path="Pictures/24b21bfbede25d5571f0b869f9dec370.png"/>
  <manifest:file-entry manifest:media-type="image/png" manifest:full-path="Pictures/1c5e794f2a2590da1ad56e3dd19458c2.png"/>
  <manifest:file-entry manifest:media-type="image/png" manifest:full-path="Pictures/fae01240739fb938a1c78fe3be09bd2d.png"/>
  <manifest:file-entry manifest:media-type="image/png" manifest:full-path="Pictures/2cd371a3fc151b9e8c34d3758a6371db.png"/>
  <manifest:file-entry manifest:media-type="image/png" manifest:full-path="Pictures/97d184082264d19171df06d3ac3bdc24.png"/>
  <manifest:file-entry manifest:media-type="image/png" manifest:full-path="Pictures/47b306a3f9696fc6224028a26f05ea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0_rdc_charger:35_commissioning:06_ev_fleet"/><text:bookmark-start text:name="__RefHeading___ev_fleet_1"/><text:bookmark-start text:name="ev_fleet"/>EV fleet<text:bookmark-end text:name="__RefHeading___ev_fleet_1"/><text:bookmark-end text:name="ev_fleet"/></text:h>
      <text:p text:style-name="Text_20_body">RDC charger supports connection of up to 8 RDC Chargers - EV fleet.<text:line-break/>
In such configuration only one RDC Charger (master) is in charge of other connected chargers (slave).<text:line-break/>
Master RDC Charger monitors:<text:line-break/></text:p>
      <text:list text:style-name="List_20_1" text:continue-numbering="false">
        <text:list-item>
          <text:p text:style-name="List_20_1_Content_First"> current draw by other slave chargers and in real time allocates (limits) available capacity allowing them to charge without overloading,</text:p>
        </text:list-item>
        <text:list-item>
          <text:p text:style-name="List_20_1_Content_Last"> data from slaves such as power, energy &amp; settings and synchronize them with cloud service, therefore no need for extra <text:a xlink:type="simple" xlink:href="https://wiki.robotina.com/doku.php?id=wiki:20_rdc_charger:15_hardware:10_linker" text:style-name="Internet_20_link" text:visited-style-name="Visited_20_Internet_20_Link">IOT linker</text:a> on slave RDX Charger.</text:p>
        </text:list-item>
      </text:list>
      <text:p text:style-name="Text_20_body"><text:span text:style-name="Strong_20_Emphasis">Note:</text:span> If there is no grid power sensor, master charger enables limiting of complete ev fleet by virtual grid power sensor.<text:line-break/>
<draw:frame draw:style-name="media" draw:name="0" text:anchor-type="as-char" draw:z-index="0" svg:width="" svg:rel-width="100%" svg:height="0cm"><draw:image xlink:href="Pictures/ec5924de4fd302fe928d73295c17ff84.svg" xlink:type="simple" xlink:show="embed" xlink:actuate="onLoad"/></draw:frame> Only one RDX charger is master in ev fleet !</text:p>
      <text:h text:style-name="Heading_20_4" text:outline-level="4"><text:bookmark-start text:name="__RefHeading___procedure_to_set_rdx_charger_as_slave_is_as_follows_2"/><text:bookmark-start text:name="procedure_to_set_rdx_charger_as_slave_is_as_follows"/>Procedure to set RDX Charger as slave is as follows:<text:bookmark-end text:name="__RefHeading___procedure_to_set_rdx_charger_as_slave_is_as_follows_2"/><text:bookmark-end text:name="procedure_to_set_rdx_charger_as_slave_is_as_follows"/></text:h>
      <text:list text:style-name="List_20_1" text:continue-numbering="false">
        <text:list-item>
          <text:p text:style-name="List_20_1_Content_First"> <text:a xlink:type="simple" xlink:href="https://wiki.robotina.com/doku.php?id=wiki:20_rdc_charger:30_software:start#evse_overview" text:style-name="Internet_20_link" text:visited-style-name="Visited_20_Internet_20_Link">RDC Charger</text:a> → set Max current (1)</text:p>
        </text:list-item>
        <text:list-item>
          <text:p text:style-name="List_20_1_Content"> RDC Charger → enable “EVSE works as slave” (2) Master SN presents serial number of master charger, it will appear once connection is established. </text:p>
        </text:list-item>
        <text:list-item>
          <text:p text:style-name="List_20_1_Content"> RDC Charger → set current if connection with master is lost (3)</text:p>
        </text:list-item>
        <text:list-item>
          <text:p text:style-name="List_20_1_Content"> <text:a xlink:type="simple" xlink:href="https://wiki.robotina.com/doku.php?id=wiki:20_rdc_charger:30_software:start#hems_configurator" text:style-name="Internet_20_link" text:visited-style-name="Visited_20_Internet_20_Link">HEMS Configurator</text:a> → settings → set static IP (it's recommended) (4)</text:p>
        </text:list-item>
        <text:list-item>
          <text:p text:style-name="List_20_1_Content_Last"> HEMS Configurator → limiter → set “No limiter” for RDX Charger (5)</text:p>
        </text:list-item>
      </text:list>
      <text:p text:style-name="Text_20_body"><draw:frame draw:style-name="media" draw:name="1" text:anchor-type="as-char" draw:z-index="1" svg:width="21.166666666667cm" style:rel-width="100%" svg:height="12.461875cm" style:rel-height="scale"><draw:image xlink:href="Pictures/24b21bfbede25d5571f0b869f9dec370.png" xlink:type="simple" xlink:show="embed" xlink:actuate="onLoad"/></draw:frame></text:p>
      <text:h text:style-name="Heading_20_4" text:outline-level="4"><text:bookmark-start text:name="__RefHeading___procedure_to_set_rdx_charger_as_master_is_as_follows_3"/><text:bookmark-start text:name="procedure_to_set_rdx_charger_as_master_is_as_follows"/>Procedure to set RDX Charger as master is as follows:<text:bookmark-end text:name="__RefHeading___procedure_to_set_rdx_charger_as_master_is_as_follows_3"/><text:bookmark-end text:name="procedure_to_set_rdx_charger_as_master_is_as_follows"/></text:h>
      <text:list text:style-name="List_20_1" text:continue-numbering="false">
        <text:list-item>
          <text:p text:style-name="LastListParagraph_List_20_1_Content_First"> <text:a xlink:type="simple" xlink:href="https://wiki.robotina.com/doku.php?id=wiki:20_rdc_charger:30_software:start#hems_configurator" text:style-name="Internet_20_link" text:visited-style-name="Visited_20_Internet_20_Link">HEMS Configurator</text:a> → settings → output column → select “EVSE RDX external” at desired position (1). Note that “EVSE inter.” is reserved and can't be changed! </text:p>
        </text:list-item>
      </text:list>
      <text:p text:style-name="Text_20_body"><draw:frame draw:style-name="media" draw:name="2" text:anchor-type="as-char" draw:z-index="2" svg:width="21.166666666667cm" style:rel-width="100%" svg:height="13.599583333333cm" style:rel-height="scale"><draw:image xlink:href="Pictures/1c5e794f2a2590da1ad56e3dd19458c2.png" xlink:type="simple" xlink:show="embed" xlink:actuate="onLoad"/></draw:frame></text:p>
      <text:list text:style-name="List_20_1" text:continue-numbering="false">
        <text:list-item>
          <text:p text:style-name="LastListParagraph_List_20_1_Content_First"> HEMS Configurator → settings → enter name and select icon (2). Message “Error - device is not responding” may appear as IP address is not defined yet.</text:p>
        </text:list-item>
      </text:list>
      <text:p text:style-name="Text_20_body"><draw:frame draw:style-name="media" draw:name="3" text:anchor-type="as-char" draw:z-index="3" svg:width="21.166666666667cm" style:rel-width="100%" svg:height="13.599583333333cm" style:rel-height="scale"><draw:image xlink:href="Pictures/fae01240739fb938a1c78fe3be09bd2d.png" xlink:type="simple" xlink:show="embed" xlink:actuate="onLoad"/></draw:frame></text:p>
      <text:list text:style-name="List_20_1" text:continue-numbering="false">
        <text:list-item>
          <text:p text:style-name="List_20_1_Content_First"> HEMS Configurator → limiter: </text:p>
        </text:list-item>
        <text:list-item>
          <text:p text:style-name="List_20_1_Content"> (3) enter allowed current value of grid fuses in case of connected grid power sensor, or max current limit of complete ev fleet if there is virtual grid active</text:p>
        </text:list-item>
        <text:list-item>
          <text:p text:style-name="List_20_1_Content"> (4) make sure to configure phase order for grid and RDX Chargers correct as dynamic load management may not work properly. <text:span text:style-name="Strong_20_Emphasis">Double check!</text:span></text:p>
        </text:list-item>
        <text:list-item>
          <text:p text:style-name="List_20_1_Content_Last"> (5) select limiter priority for chargers: no limiter, limit last (last to be limited), limit second, limit first (first to be limited)</text:p>
        </text:list-item>
      </text:list>
      <text:p text:style-name="Text_20_body"><draw:frame draw:style-name="media" draw:name="4" text:anchor-type="as-char" draw:z-index="4" svg:width="21.166666666667cm" style:rel-width="100%" svg:height="13.599583333333cm" style:rel-height="scale"><draw:image xlink:href="Pictures/2cd371a3fc151b9e8c34d3758a6371db.png" xlink:type="simple" xlink:show="embed" xlink:actuate="onLoad"/></draw:frame></text:p>
      <text:list text:style-name="List_20_1" text:continue-numbering="false">
        <text:list-item>
          <text:p text:style-name="LastListParagraph_List_20_1_Content_First"> HEMS Configurator → IO mux → enter IP address of slave RDX Charger (6). Serial number (SN) will be listed automatically once connection is established.</text:p>
        </text:list-item>
      </text:list>
      <text:p text:style-name="Text_20_body"><draw:frame draw:style-name="media" draw:name="5" text:anchor-type="as-char" draw:z-index="5" svg:width="21.166666666667cm" style:rel-width="100%" svg:height="13.599583333333cm" style:rel-height="scale"><draw:image xlink:href="Pictures/97d184082264d19171df06d3ac3bdc24.png" xlink:type="simple" xlink:show="embed" xlink:actuate="onLoad"/></draw:frame></text:p>
      <text:list text:style-name="List_20_1" text:continue-numbering="false">
        <text:list-item>
          <text:p text:style-name="LastListParagraph_List_20_1_Content_First"> HEMS Configurator → ev fleet:<text:line-break/>(7) master RDX Charger,<text:line-break/>(8) connected slave RDX Charger with enabled control by master (green tick) and<text:line-break/>(9) connected slave RDX Charger with disabled control (red X) → master can not control it! To enable control, run RDX Charger app on slave charger and enable “EVSE works as slave”.</text:p>
        </text:list-item>
      </text:list>
      <text:p text:style-name="Text_20_body"><draw:frame draw:style-name="media" draw:name="6" text:anchor-type="as-char" draw:z-index="6" svg:width="21.166666666667cm" style:rel-width="100%" svg:height="13.599583333333cm" style:rel-height="scale"><draw:image xlink:href="Pictures/47b306a3f9696fc6224028a26f05eac5.pn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8::05:19</meta:creation-date>
    <dc:creator>Generated</dc:creator>
    <dc:date>2026-08-20T18::05:19</dc:date>
    <dc:language>en-US</dc:language>
    <meta:editing-cycles>1</meta:editing-cycles>
    <meta:editing-duration>PT0S</meta:editing-duration>
    <dc:title>wiki:20_rdc_charger:35_commissioning:06_ev_fleet</dc:title>
  </office:meta>
</office:document-meta>
</file>