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35_commissioning:05_dlm"/><text:bookmark-start text:name="__RefHeading___dynamic_load_management_1"/><text:bookmark-start text:name="dynamic_load_management"/>Dynamic Load Management<text:bookmark-end text:name="__RefHeading___dynamic_load_management_1"/><text:bookmark-end text:name="dynamic_load_management"/></text:h>
      <text:p text:style-name="Text_20_body">RDX charger supports power consumption (current draw) control to prevent circuit breaker tripping (overloading). <text:line-break/>
Overloading causes multiple high-energy appliances working at the same time, such as an oven, dishwasher, heat pump and EV charging.<text:line-break/>
RDX Charger monitors a current draw by appliances and in real time allocates (limits) available capacity allowing them to run without overloading.<text:line-break/>
<text:span text:style-name="Strong_20_Emphasis">NOTE</text:span>: Power sensor must be mounted so that it can measure power &amp; current on grid (power supply for object/home).</text:p>
      <text:p text:style-name="Text_20_body">Procedure to activate Dynamic Load Management is as follows:</text:p>
      <text:list text:style-name="List_20_1" text:continue-numbering="false">
        <text:list-item>
          <text:p text:style-name="List_20_1_Content_First"> <text:a xlink:type="simple" xlink:href="https://wiki.robotina.com/doku.php?id=wiki:20_rdc_charger:06_software:start#hems_configurator" text:style-name="Internet_20_link" text:visited-style-name="Visited_20_Internet_20_Link">HEMS Configurator</text:a> → settings → Virtual grid PS must be disabled (1)</text:p>
        </text:list-item>
        <text:list-item>
          <text:p text:style-name="List_20_1_Content"> Wire <text:a xlink:type="simple" xlink:href="https://wiki.robotina.com/doku.php?id=wiki:20_rdc_charger:03_hardware:20_pm1" text:style-name="Internet_20_link" text:visited-style-name="Visited_20_Internet_20_Link">PM1-E-D</text:a> or <text:a xlink:type="simple" xlink:href="https://wiki.robotina.com/doku.php?id=wiki:20_rdc_charger:03_hardware:21_pm3" text:style-name="Internet_20_link" text:visited-style-name="Visited_20_Internet_20_Link">PM3-E-D</text:a> to <text:a xlink:type="simple" xlink:href="https://wiki.robotina.com/doku.php?id=wiki:20_rdc_charger:05_wiring:start#wireless_power_sensors_wiring" text:style-name="Internet_20_link" text:visited-style-name="Visited_20_Internet_20_Link">WM-1</text:a> module </text:p>
        </text:list-item>
        <text:list-item>
          <text:p text:style-name="List_20_1_Content_Last"> HEMS Configurator → settings → select WM/WR binding button and follow <text:a xlink:type="simple" xlink:href="https://wiki.robotina.com/doku.php?id=wiki:20_rdc_charger:35_commissioning:03_wr_wm" text:style-name="Internet_20_link" text:visited-style-name="Visited_20_Internet_20_Link">WM/WR binding instructions</text:a> (2) (3)</text:p>
        </text:list-item>
      </text:list>
      <text:p text:style-name="Text_20_body"><draw:frame draw:style-name="media" draw:name="0" text:anchor-type="as-char" draw:z-index="0" svg:width="21.166666666667cm" style:rel-width="100%" svg:height="21.166666666667cm" style:rel-height="scale"><draw:image xlink:href="/var/www/html/dokuwiki/data/media/wiki/rdx_charger/hems_config_dynamic_01.png" xlink:type="simple" xlink:show="embed" xlink:actuate="onLoad"/></draw:frame></text:p>
      <text:list text:style-name="List_20_1" text:continue-numbering="false">
        <text:list-item>
          <text:p text:style-name="LastListParagraph_List_20_1_Content_First"> Power sensor is detected. Add it to grid position (4)</text:p>
        </text:list-item>
      </text:list>
      <text:p text:style-name="Text_20_body"><draw:frame draw:style-name="media" draw:name="1" text:anchor-type="as-char" draw:z-index="1" svg:width="21.166666666667cm" style:rel-width="100%" svg:height="21.166666666667cm" style:rel-height="scale"><draw:image xlink:href="/var/www/html/dokuwiki/data/media/wiki/rdx_charger/hems_config_dynamic_02.png" xlink:type="simple" xlink:show="embed" xlink:actuate="onLoad"/></draw:frame></text:p>
      <text:list text:style-name="List_20_1" text:continue-numbering="false">
        <text:list-item>
          <text:p text:style-name="LastListParagraph_List_20_1_Content_First"> Power sensor configured successfully (5)</text:p>
        </text:list-item>
      </text:list>
      <text:p text:style-name="Text_20_body"><draw:frame draw:style-name="media" draw:name="2" text:anchor-type="as-char" draw:z-index="2" svg:width="21.166666666667cm" style:rel-width="100%" svg:height="21.166666666667cm" style:rel-height="scale"><draw:image xlink:href="/var/www/html/dokuwiki/data/media/wiki/rdx_charger/hems_config_dynamic_03.png" xlink:type="simple" xlink:show="embed" xlink:actuate="onLoad"/></draw:frame></text:p>
      <text:list text:style-name="List_20_1" text:continue-numbering="false">
        <text:list-item>
          <text:p text:style-name="List_20_1_Content_First"> HEMS Configurator → dlm, enter allowed current value of grid fuses (6)</text:p>
        </text:list-item>
        <text:list-item>
          <text:p text:style-name="List_20_1_Content"> make sure to configure phase order (7) correct, otherwise dynamic load management may not work properly</text:p>
        </text:list-item>
        <text:list-item>
          <text:p text:style-name="List_20_1_Content_Last"> select limiter priority for RDX Charger (8): no limiter, limit last (last to be limited), limit second, limit first (first to be limited)</text:p>
        </text:list-item>
      </text:list>
      <text:p text:style-name="Text_20_body"><draw:frame draw:style-name="media" draw:name="3" text:anchor-type="as-char" draw:z-index="3" svg:width="21.166666666667cm" style:rel-width="100%" svg:height="21.166666666667cm" style:rel-height="scale"><draw:image xlink:href="/var/www/html/dokuwiki/data/media/wiki/rdx_charger/hems_config_dynamic_0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18:00</meta:creation-date>
    <dc:creator>Generated</dc:creator>
    <dc:date>2026-08-20T18::18:00</dc:date>
    <dc:language>en-US</dc:language>
    <meta:editing-cycles>1</meta:editing-cycles>
    <meta:editing-duration>PT0S</meta:editing-duration>
    <dc:title>wiki:20_rdc_charger:35_commissioning:05_dlm</dc:title>
  </office:meta>
</office:document-meta>
</file>