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35_commissioning:03_wr_wm"/><text:bookmark-start text:name="__RefHeading___wireless_modules_wr-1_wm-1_1"/><text:bookmark-start text:name="wireless_modules_wr-1_wm-1"/>Wireless modules WR-1 / WM-1<text:bookmark-end text:name="__RefHeading___wireless_modules_wr-1_wm-1_1"/><text:bookmark-end text:name="wireless_modules_wr-1_wm-1"/></text:h>
      <text:p text:style-name="Text_20_body"><text:a xlink:type="simple" xlink:href="https://wiki.robotina.com/doku.php?id=wiki:20_rdc_charger:03_hardware:23_wr-1" text:style-name="Internet_20_link" text:visited-style-name="Visited_20_Internet_20_Link">WR-1</text:a> module is <text:span text:style-name="Strong_20_Emphasis">W</text:span>ireless <text:span text:style-name="Strong_20_Emphasis">R</text:span>elay.
<text:a xlink:type="simple" xlink:href="https://wiki.robotina.com/doku.php?id=wiki:20_rdc_charger:03_hardware:22_wm-1" text:style-name="Internet_20_link" text:visited-style-name="Visited_20_Internet_20_Link">WM-1</text:a> module is <text:span text:style-name="Strong_20_Emphasis">W</text:span>ireless <text:span text:style-name="Strong_20_Emphasis">M</text:span>odbus to modbus bridge.<text:line-break/>
Check wiring possibilites at <text:a xlink:type="simple" xlink:href="https://wiki.robotina.com/doku.php?id=wiki:20_rdc_charger:05_wiring:start" text:style-name="Internet_20_link" text:visited-style-name="Visited_20_Internet_20_Link">wiring</text:a> page.</text:p>
      <text:p text:style-name="Text_20_body">Bind a new module(s):</text:p>
      <text:list text:style-name="List_20_1" text:continue-numbering="false">
        <text:list-item>
          <text:p text:style-name="List_20_1_Content_First"> <text:a xlink:type="simple" xlink:href="https://wiki.robotina.com/doku.php?id=wiki:20_rdc_charger:06_software:start#settings" text:style-name="Internet_20_link" text:visited-style-name="Visited_20_Internet_20_Link">settings</text:a> page → <text:span text:style-name="Strong_20_Emphasis">WM/WR binding</text:span>,</text:p>
        </text:list-item>
        <text:list-item>
          <text:p text:style-name="List_20_1_Content"> turn ON target module(s),</text:p>
        </text:list-item>
        <text:list-item>
          <text:p text:style-name="List_20_1_Content_Last"> within 10 seconds press <text:span text:style-name="Strong_20_Emphasis">Bind module(s)</text:span>.</text:p>
        </text:list-item>
      </text:list>
      <text:p text:style-name="Text_20_body"><draw:frame draw:style-name="media" draw:name="0" text:anchor-type="as-char" draw:z-index="0" svg:width="10.583333333333cm" svg:height="10.583333333333cm"><draw:image xlink:href="/var/www/html/dokuwiki/data/media/wiki/rdx_charger/hems_wm_wr_settings.png" xlink:type="simple" xlink:show="embed" xlink:actuate="onLoad"/></draw:frame></text:p>
      <text:p text:style-name="Text_20_body">Search for new devices after module(s) binding:</text:p>
      <text:list text:style-name="List_20_1" text:continue-numbering="false">
        <text:list-item>
          <text:p text:style-name="List_20_1_Content_First"> <text:a xlink:type="simple" xlink:href="https://wiki.robotina.com/doku.php?id=wiki:20_rdc_charger:06_software:start#settings" text:style-name="Internet_20_link" text:visited-style-name="Visited_20_Internet_20_Link">settings</text:a> page → <text:span text:style-name="Strong_20_Emphasis">Scan w-less dev.</text:span></text:p>
        </text:list-item>
        <text:list-item>
          <text:p text:style-name="List_20_1_Content_Last"> if <text:a xlink:type="simple" xlink:href="https://wiki.robotina.com/doku.php?id=wiki:20_rdc_charger:35_commissioning:01_power_sensor" text:style-name="Internet_20_link" text:visited-style-name="Visited_20_Internet_20_Link">power sensor</text:a> is detected, message will appear on <text:a xlink:type="simple" xlink:href="https://wiki.robotina.com/doku.php?id=wiki:20_rdc_charger:06_software:start#settings" text:style-name="Internet_20_link" text:visited-style-name="Visited_20_Internet_20_Link">settings</text:a> page under <text:span text:style-name="Strong_20_Emphasis">new device</text:span> or next to source/consumer device (add it to required position - <text:a xlink:type="simple" xlink:href="https://wiki.robotina.com/doku.php?id=wiki:20_rdc_charger:35_commissioning:01_power_sensor" text:style-name="Internet_20_link" text:visited-style-name="Visited_20_Internet_20_Link">Power sensor adding</text:a>)</text:p>
        </text:list-item>
      </text:list>
      <text:p text:style-name="Text_20_body"><draw:frame draw:style-name="media" draw:name="1" text:anchor-type="as-char" draw:z-index="1" svg:width="15.875cm" svg:height="15.875cm"><draw:image xlink:href="/var/www/html/dokuwiki/data/media/wiki/rdx_charger/hems_add_ps_02.png" xlink:type="simple" xlink:show="embed" xlink:actuate="onLoad"/></draw:frame></text:p>
      <text:list text:style-name="List_20_1" text:continue-numbering="false">
        <text:list-item>
          <text:p text:style-name="LastListParagraph_List_20_1_Content_First"> and/or when WR module is recognized by EVSE, it will be positioned on <text:a xlink:type="simple" xlink:href="https://wiki.robotina.com/doku.php?id=wiki:20_rdc_charger:06_software:start#io_mux" text:style-name="Internet_20_link" text:visited-style-name="Visited_20_Internet_20_Link">io mux</text:a> page based on set address by jumper: WR-1 address 200 is assigned to WR 1 position, 201 → WR 2, etc… </text:p>
        </text:list-item>
      </text:list>
      <text:p text:style-name="Text_20_body"><draw:frame draw:style-name="media" draw:name="2" text:anchor-type="as-char" draw:z-index="2" svg:width="10.583333333333cm" svg:height="10.583333333333cm"><draw:image xlink:href="/var/www/html/dokuwiki/data/media/wiki/rdx_charger/hems_wm_wr_connect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9::57:02</meta:creation-date>
    <dc:creator>Generated</dc:creator>
    <dc:date>2026-08-26T19::57:02</dc:date>
    <dc:language>en-US</dc:language>
    <meta:editing-cycles>1</meta:editing-cycles>
    <meta:editing-duration>PT0S</meta:editing-duration>
    <dc:title>wiki:20_rdc_charger:35_commissioning:03_wr_wm</dc:title>
  </office:meta>
</office:document-meta>
</file>