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cb6b6e66775fd3f58c7b5c0ac4dfc27.jpg"/>
  <manifest:file-entry manifest:media-type="image/jpeg" manifest:full-path="Pictures/94228056e77a288e457ce54f3c9a0633.jpg"/>
  <manifest:file-entry manifest:media-type="image/png" manifest:full-path="Pictures/199466eb9963e95b17b59303d18289ff.png"/>
  <manifest:file-entry manifest:media-type="image/png" manifest:full-path="Pictures/06398ce71a53726750996c7e2493b74c.png"/>
  <manifest:file-entry manifest:media-type="image/png" manifest:full-path="Pictures/60501496fb58e684ec90de329d81461e.png"/>
  <manifest:file-entry manifest:media-type="image/png" manifest:full-path="Pictures/3cc3e3eddbe6517aceed90ea89ebebdc.png"/>
  <manifest:file-entry manifest:media-type="image/png" manifest:full-path="Pictures/9f645c8691d23fe9e6a7307916fbd212.png"/>
  <manifest:file-entry manifest:media-type="image/png" manifest:full-path="Pictures/1f219e03af7f90308896475dde092e07.png"/>
  <manifest:file-entry manifest:media-type="image/png" manifest:full-path="Pictures/42f457cd3bcdbec0103caa1f1d825713.png"/>
  <manifest:file-entry manifest:media-type="image/png" manifest:full-path="Pictures/8c914f36d90eb71f4f87b34c3dc4949c.png"/>
  <manifest:file-entry manifest:media-type="image/png" manifest:full-path="Pictures/09e1e96f068d7e7ab98e178d7872be61.png"/>
  <manifest:file-entry manifest:media-type="image/png" manifest:full-path="Pictures/ba64adcc264bdc55439d41e20923908a.png"/>
  <manifest:file-entry manifest:media-type="image/png" manifest:full-path="Pictures/3875933605115bb83a343fb8ca56f74f.png"/>
  <manifest:file-entry manifest:media-type="image/png" manifest:full-path="Pictures/524fdf7bbc74958dcbc1c7a8c39a0dc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paragraph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20_rdc_charger:25_wiring:start"/><text:bookmark-start text:name="__RefHeading___wiring_1"/><text:bookmark-start text:name="wiring"/>Wiring<text:bookmark-end text:name="__RefHeading___wiring_1"/><text:bookmark-end text:name="wiring"/></text:h>
      <table:table table:style-name="Table">
        <table:table-column/>
        <table:table-row>
          <table:table-cell office:value-type="string" table:style-name="tableheader">
            <text:p text:style-name="Table_20_Heading"> Power supply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Depending on the power of the charger, choose the appropriate cross-section of the power supply cable and the appropriate fuse. The connection terminals in the charger enable the connection of a cable up to 10mm2. If you have a charger model without a RCD switch, you must install it before the power supply cable.</text:span>  </text:p>
          </table:table-cell>
        </table:table-row>
        <table:table-row>
          <table:table-cell office:value-type="string" table:style-name="tablecell">
            <text:p text:style-name="tablealignleft"> <draw:frame draw:style-name="mediaright" draw:name="0" text:anchor-type="paragraph" draw:z-index="0" svg:width="13.229166666667cm" svg:height="11.439976092896cm"><draw:image xlink:href="Pictures/dcb6b6e66775fd3f58c7b5c0ac4dfc27.jpg" xlink:type="simple" xlink:show="embed" xlink:actuate="onLoad"/></draw:frame>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right" draw:name="1" text:anchor-type="paragraph" draw:z-index="1" svg:width="13.229166666667cm" svg:height="11.722046413502cm"><draw:image xlink:href="Pictures/94228056e77a288e457ce54f3c9a0633.jpg" xlink:type="simple" xlink:show="embed" xlink:actuate="onLoad"/></draw:frame>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</table:table>
      <table:table table:style-name="Table">
        <table:table-column/>
        <table:table-row>
          <table:table-cell office:value-type="string" table:style-name="tableheader">
            <text:p text:style-name="Table_20_Heading"> Network                                 </text:p>
          </table:table-cell>
        </table:table-row>
        <table:table-row>
          <table:table-cell office:value-type="string" table:style-name="tablecell">
            <text:p text:style-name="tablealignleft">Default connection to the LAN network:      </text:p>
          </table:table-cell>
        </table:table-row>
        <table:table-row>
          <table:table-cell office:value-type="string" table:style-name="tablecell">
            <text:p text:style-name="tablealigncenter">  <draw:frame draw:style-name="mediaright" draw:name="2" text:anchor-type="paragraph" draw:z-index="2" svg:width="21.166666666667cm" style:rel-width="100%" svg:height="13.515743073048cm" style:rel-height="scale"><draw:image xlink:href="Pictures/199466eb9963e95b17b59303d18289ff.png" xlink:type="simple" xlink:show="embed" xlink:actuate="onLoad"/></draw:frame>  </text:p>
          </table:table-cell>
        </table:table-row>
      </table:table>
      <table:table table:style-name="Table">
        <table:table-column/>
        <table:table-row>
          <table:table-cell office:value-type="string" table:style-name="tablecell">
            <text:p text:style-name="tablealignleft">Default connection of external IOT-L2-2 linker to the LAN network:    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OTE:</text:span> IOT-L2-2 linker can be installed as external unit or is integrated into the RDC Charger.  </text:p>
          </table:table-cell>
        </table:table-row>
        <table:table-row>
          <table:table-cell office:value-type="string" table:style-name="tablecell">
            <text:p text:style-name="tablealigncenter">  <draw:frame draw:style-name="mediaright" draw:name="3" text:anchor-type="paragraph" draw:z-index="3" svg:width="21.166666666667cm" style:rel-width="100%" svg:height="13.440833333333cm" style:rel-height="scale"><draw:image xlink:href="Pictures/06398ce71a53726750996c7e2493b74c.png" xlink:type="simple" xlink:show="embed" xlink:actuate="onLoad"/></draw:frame>  </text:p>
          </table:table-cell>
        </table:table-row>
      </table:table>
      <table:table table:style-name="Table">
        <table:table-column/>
        <table:table-row>
          <table:table-cell office:value-type="string" table:style-name="tablecell">
            <text:p text:style-name="tablealignleft">Default connection via LTE 4G modem: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OTE:</text:span> All connected devices will have internet access via LTE modem which can result in high costs on your LTE account. </text:p>
          </table:table-cell>
        </table:table-row>
        <table:table-row>
          <table:table-cell office:value-type="string" table:style-name="tablecell">
            <text:p text:style-name="tablealigncenter">  <draw:frame draw:style-name="mediacenter" draw:name="4" text:anchor-type="paragraph" draw:z-index="4" svg:width="21.166666666667cm" style:rel-width="100%" svg:height="13.332078628189cm" style:rel-height="scale"><draw:image xlink:href="Pictures/60501496fb58e684ec90de329d81461e.png" xlink:type="simple" xlink:show="embed" xlink:actuate="onLoad"/></draw:frame>  </text:p>
          </table:table-cell>
        </table:table-row>
        <table:table-row>
          <table:table-cell office:value-type="string" table:style-name="tablecell">
            <text:p text:style-name="tablealignleft">Optional LTE 4G modem connection:                              </text:p>
          </table:table-cell>
        </table:table-row>
        <table:table-row>
          <table:table-cell office:value-type="string" table:style-name="tablecell">
            <text:p text:style-name="tablealigncenter">  <draw:frame draw:style-name="mediaright" draw:name="5" text:anchor-type="paragraph" draw:z-index="5" svg:width="21.166666666667cm" style:rel-width="100%" svg:height="13.945746527778cm" style:rel-height="scale"><draw:image xlink:href="Pictures/3cc3e3eddbe6517aceed90ea89ebebdc.png" xlink:type="simple" xlink:show="embed" xlink:actuate="onLoad"/></draw:frame>  </text:p>
          </table:table-cell>
        </table:table-row>
      </table:table>
      <table:table table:style-name="Table">
        <table:table-column/>
        <table:table-row>
          <table:table-cell office:value-type="string" table:style-name="tablecell">
            <text:p text:style-name="tablealignleft"><text:span text:style-name="Strong_20_Emphasis">EV fleet connection</text:span>      </text:p>
          </table:table-cell>
        </table:table-row>
        <table:table-row>
          <table:table-cell office:value-type="string" table:style-name="tablecell">
            <text:p text:style-name="tablealignleft">Control up to 8 RDC Chargers (EV fleet). Only one charger is master, others are slave. All chargers in fleet must be wired with ethernet cable to the same router. </text:p>
          </table:table-cell>
        </table:table-row>
        <table:table-row>
          <table:table-cell office:value-type="string" table:style-name="tablecell">
            <text:p text:style-name="tablealignleft"> <draw:frame draw:style-name="mediaright" draw:name="6" text:anchor-type="paragraph" draw:z-index="6" svg:width="21.166666666667cm" style:rel-width="100%" svg:height="13.440833333333cm" style:rel-height="scale"><draw:image xlink:href="Pictures/9f645c8691d23fe9e6a7307916fbd212.png" xlink:type="simple" xlink:show="embed" xlink:actuate="onLoad"/></draw:frame>  </text:p>
          </table:table-cell>
        </table:table-row>
      </table:table>
      <text:h text:style-name="Heading_20_2" text:outline-level="2"><text:bookmark-start text:name="__RefHeading___wireless_power_sensors_wiring_2"/><text:bookmark-start text:name="wireless_power_sensors_wiring"/>Wireless Power Sensors wiring<text:bookmark-end text:name="__RefHeading___wireless_power_sensors_wiring_2"/><text:bookmark-end text:name="wireless_power_sensors_wiring"/></text:h>
      <table:table table:style-name="Table">
        <table:table-column/>
        <table:table-row>
          <table:table-cell office:value-type="string" table:style-name="tableheader">
            <text:p text:style-name="Table_20_Heading"> Wireless power sensors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ingle phase power-sensor with current transformer <text:a xlink:type="simple" xlink:href="https://wiki.robotina.com/doku.php?id=wiki:20_rdc_charger:15_hardware:20_pm1-ct" text:style-name="Internet_20_link" text:visited-style-name="Visited_20_Internet_20_Link">PM1-E-D-CT</text:a>  </text:p>
          </table:table-cell>
        </table:table-row>
        <table:table-row>
          <table:table-cell office:value-type="string" table:style-name="tablecell">
            <text:p text:style-name="tablealigncenter">  <draw:frame draw:style-name="mediaright" draw:name="7" text:anchor-type="paragraph" draw:z-index="7" svg:width="21.166666666667cm" style:rel-width="100%" svg:height="10.282860147213cm" style:rel-height="scale"><draw:image xlink:href="Pictures/1f219e03af7f90308896475dde092e07.png" xlink:type="simple" xlink:show="embed" xlink:actuate="onLoad"/></draw:frame>                          </text:p>
          </table:table-cell>
        </table:table-row>
      </table:table>
      <table:table table:style-name="Table">
        <table:table-column/>
        <table:table-row>
          <table:table-cell office:value-type="string" table:style-name="tablecell">
            <text:p text:style-name="pagebreak_tablealignleft"> 3-phase power-sensor <text:a xlink:type="simple" xlink:href="https://wiki.robotina.com/doku.php?id=wiki:20_rdc_charger:15_hardware:21_pm3" text:style-name="Internet_20_link" text:visited-style-name="Visited_20_Internet_20_Link">PM3-E-D</text:a>  </text:p>
          </table:table-cell>
        </table:table-row>
        <table:table-row>
          <table:table-cell office:value-type="string" table:style-name="tablecell">
            <text:p text:style-name="tablealigncenter">  <draw:frame draw:style-name="mediaright" draw:name="8" text:anchor-type="paragraph" draw:z-index="8" svg:width="21.166666666667cm" style:rel-width="100%" svg:height="8.3020691223283cm" style:rel-height="scale"><draw:image xlink:href="Pictures/42f457cd3bcdbec0103caa1f1d825713.png" xlink:type="simple" xlink:show="embed" xlink:actuate="onLoad"/></draw:frame>                     </text:p>
          </table:table-cell>
        </table:table-row>
      </table:table>
      <table:table table:style-name="Table">
        <table:table-column/>
        <table:table-row>
          <table:table-cell office:value-type="string" table:style-name="tablecell">
            <text:p text:style-name="tablealignleft"> 3-phase power-sensor with CT <text:a xlink:type="simple" xlink:href="https://wiki.robotina.com/doku.php?id=wiki:20_rdc_charger:15_hardware:21_pm3" text:style-name="Internet_20_link" text:visited-style-name="Visited_20_Internet_20_Link">PM3-E-D-CT</text:a>  </text:p>
          </table:table-cell>
        </table:table-row>
        <table:table-row>
          <table:table-cell office:value-type="string" table:style-name="tablecell">
            <text:p text:style-name="tablealigncenter">  <draw:frame draw:style-name="mediaright" draw:name="9" text:anchor-type="paragraph" draw:z-index="9" svg:width="21.166666666667cm" style:rel-width="100%" svg:height="8.093137254902cm" style:rel-height="scale"><draw:image xlink:href="Pictures/8c914f36d90eb71f4f87b34c3dc4949c.png" xlink:type="simple" xlink:show="embed" xlink:actuate="onLoad"/></draw:frame>                       </text:p>
          </table:table-cell>
        </table:table-row>
      </table:table>
      <table:table table:style-name="Table">
        <table:table-column/>
        <table:table-row>
          <table:table-cell office:value-type="string" table:style-name="tablecell">
            <text:p text:style-name="tablealignleft"> Charger and wireless power sensors. <text:line-break/>One or more <text:a xlink:type="simple" xlink:href="https://wiki.robotina.com/doku.php?id=wiki:20_rdc_charger:15_hardware:22_wm-1" text:style-name="Internet_20_link" text:visited-style-name="Visited_20_Internet_20_Link">WM-1</text:a> modules can be used. One or more power sensors can be connected to one <text:a xlink:type="simple" xlink:href="https://wiki.robotina.com/doku.php?id=wiki:20_rdc_charger:15_hardware:22_wm-1" text:style-name="Internet_20_link" text:visited-style-name="Visited_20_Internet_20_Link">WM-1</text:a>.  </text:p>
          </table:table-cell>
        </table:table-row>
        <table:table-row>
          <table:table-cell office:value-type="string" table:style-name="tablecell">
            <text:p text:style-name="tablealigncenter">  <draw:frame draw:style-name="mediaright" draw:name="10" text:anchor-type="paragraph" draw:z-index="10" svg:width="21.166666666667cm" style:rel-width="100%" svg:height="6.8527083333333cm" style:rel-height="scale"><draw:image xlink:href="Pictures/09e1e96f068d7e7ab98e178d7872be61.png" xlink:type="simple" xlink:show="embed" xlink:actuate="onLoad"/></draw:frame>                                                                                                                                                      </text:p>
          </table:table-cell>
        </table:table-row>
      </table:table>
      <table:table table:style-name="Table">
        <table:table-column/>
        <table:table-row>
          <table:table-cell office:value-type="string" table:style-name="tableheader">
            <text:p text:style-name="Table_20_Heading"> Dynamic load management</text:p>
          </table:table-cell>
        </table:table-row>
        <table:table-row>
          <table:table-cell office:value-type="string" table:style-name="tablecell">
            <text:p text:style-name="tablealignleft">Charger and grid power sensor. <text:line-break/><text:span text:style-name="Strong_20_Emphasis">NOTE</text:span> Power sensor should be mounted in the building's electrical cabinet to measure input power &amp; current </text:p>
          </table:table-cell>
        </table:table-row>
        <table:table-row>
          <table:table-cell office:value-type="string" table:style-name="tablecell">
            <text:p text:style-name="tablealigncenter">  <draw:frame draw:style-name="mediaright" draw:name="11" text:anchor-type="paragraph" draw:z-index="11" svg:width="21.166666666667cm" style:rel-width="100%" svg:height="6.8527083333333cm" style:rel-height="scale"><draw:image xlink:href="Pictures/ba64adcc264bdc55439d41e20923908a.png" xlink:type="simple" xlink:show="embed" xlink:actuate="onLoad"/></draw:frame>  </text:p>
          </table:table-cell>
        </table:table-row>
      </table:table>
      <text:h text:style-name="Heading_20_2" text:outline-level="2"><text:bookmark-start text:name="__RefHeading___wireless_relay_wiring_3"/><text:bookmark-start text:name="wireless_relay_wiring"/>Wireless relay wiring<text:bookmark-end text:name="__RefHeading___wireless_relay_wiring_3"/><text:bookmark-end text:name="wireless_relay_wiring"/></text:h>
      <table:table table:style-name="Table">
        <table:table-column/>
        <table:table-row>
          <table:table-cell office:value-type="string" table:style-name="tableheader">
            <text:p text:style-name="Table_20_Heading"> Wireless relay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harger and wireless relay. <text:line-break/>Up to 8 <text:a xlink:type="simple" xlink:href="https://wiki.robotina.com/doku.php?id=wiki:20_rdc_charger:15_hardware:23_wr-1" text:style-name="Internet_20_link" text:visited-style-name="Visited_20_Internet_20_Link">WR-1</text:a> modules can be used.  </text:p>
          </table:table-cell>
        </table:table-row>
        <table:table-row>
          <table:table-cell office:value-type="string" table:style-name="tablecell">
            <text:p text:style-name="tablealigncenter">  <draw:frame draw:style-name="mediaright" draw:name="12" text:anchor-type="paragraph" draw:z-index="12" svg:width="21.166666666667cm" style:rel-width="100%" svg:height="8.09625cm" style:rel-height="scale"><draw:image xlink:href="Pictures/3875933605115bb83a343fb8ca56f74f.png" xlink:type="simple" xlink:show="embed" xlink:actuate="onLoad"/></draw:frame>                                                              </text:p>
          </table:table-cell>
        </table:table-row>
      </table:table>
      <table:table table:style-name="Table">
        <table:table-column/>
        <table:table-row>
          <table:table-cell office:value-type="string" table:style-name="tableheader">
            <text:p text:style-name="Table_20_Heading"> Power sensors orientation     </text:p>
          </table:table-cell>
        </table:table-row>
        <table:table-row>
          <table:table-cell office:value-type="string" table:style-name="tablecell">
            <text:p text:style-name="tablealigncenter">  <draw:frame draw:style-name="mediaright" draw:name="13" text:anchor-type="paragraph" draw:z-index="13" svg:width="21.166666666667cm" style:rel-width="100%" svg:height="17.409583333333cm" style:rel-height="scale"><draw:image xlink:href="Pictures/524fdf7bbc74958dcbc1c7a8c39a0dc4.png" xlink:type="simple" xlink:show="embed" xlink:actuate="onLoad"/></draw:frame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paragraph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3::35:54</meta:creation-date>
    <dc:creator>Generated</dc:creator>
    <dc:date>2026-09-14T13::35:54</dc:date>
    <dc:language>en-US</dc:language>
    <meta:editing-cycles>1</meta:editing-cycles>
    <meta:editing-duration>PT0S</meta:editing-duration>
    <dc:title>wiki:20_rdc_charger:25_wiring:start</dc:title>
  </office:meta>
</office:document-meta>
</file>