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15_hardware:start"/><text:bookmark-start text:name="__RefHeading___hardware_1"/><text:bookmark-start text:name="hardware"/>Hardware<text:bookmark-end text:name="__RefHeading___hardware_1"/><text:bookmark-end text:name="hardware"/></text:h>
      <text:h text:style-name="Heading_20_2" text:outline-level="2"><text:bookmark-start text:name="__RefHeading___rdc_charger_2"/><text:bookmark-start text:name="rdc_charger"/>RDC Charger<text:bookmark-end text:name="__RefHeading___rdc_charger_2"/><text:bookmark-end text:name="rdc_charg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  <table:table-cell office:value-type="string" table:style-name="tableheader">
            <text:p text:style-name="Table_20_Heading"> code    </text:p>
          </table:table-cell>
          <table:table-cell office:value-type="string" table:style-name="tableheader">
            <text:p text:style-name="Table_20_Heading"> status     </text:p>
          </table:table-cell>
          <table:table-cell office:value-type="string" table:style-name="tableheader">
            <text:p text:style-name="Table_20_Heading"> mounting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01_rdx_charger" text:style-name="Internet_20_link" text:visited-style-name="Visited_20_Internet_20_Link">01_rdx_charger</text:a>  </text:p>
          </table:table-cell>
          <table:table-cell office:value-type="string" table:style-name="tablecell">
            <text:p text:style-name="tablealignleft"> Robotina Dynamic Charger  </text:p>
          </table:table-cell>
          <table:table-cell office:value-type="string" table:style-name="tablecell">
            <text:p text:style-name="tablealignleft"> RDC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wall      </text:p>
          </table:table-cell>
        </table:table-row>
      </table:table>
      <text:h text:style-name="Heading_20_2" text:outline-level="2"><text:bookmark-start text:name="__RefHeading___hiq_linkers_3"/><text:bookmark-start text:name="hiq_linkers"/>HIQ linkers<text:bookmark-end text:name="__RefHeading___hiq_linkers_3"/><text:bookmark-end text:name="hiq_link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    </text:p>
          </table:table-cell>
          <table:table-cell office:value-type="string" table:style-name="tableheader">
            <text:p text:style-name="Table_20_Heading"> description                                  </text:p>
          </table:table-cell>
          <table:table-cell office:value-type="string" table:style-name="tableheader">
            <text:p text:style-name="Table_20_Heading"> code      </text:p>
          </table:table-cell>
          <table:table-cell office:value-type="string" table:style-name="tableheader">
            <text:p text:style-name="Table_20_Heading"> status     </text:p>
          </table:table-cell>
          <table:table-cell office:value-type="string" table:style-name="tableheader">
            <text:p text:style-name="Table_20_Heading"> mounting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10_linker" text:style-name="Internet_20_link" text:visited-style-name="Visited_20_Internet_20_Link">IOT Linker 2 Ethernet Port</text:a>    </text:p>
          </table:table-cell>
          <table:table-cell office:value-type="string" table:style-name="tablecell">
            <text:p text:style-name="tablealignleft"> Central high function linker (HIQ Universe)  </text:p>
          </table:table-cell>
          <table:table-cell office:value-type="string" table:style-name="tablecell">
            <text:p text:style-name="tablealignleft"> IOT-L2-2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DIN rail, wall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11_linker_w" text:style-name="Internet_20_link" text:visited-style-name="Visited_20_Internet_20_Link">4G LTE USB modem for IOT linker</text:a>  </text:p>
          </table:table-cell>
          <table:table-cell office:value-type="string" table:style-name="tablecell">
            <text:p text:style-name="tablealignleft"> USB wireless modem for IOT linker            </text:p>
          </table:table-cell>
          <table:table-cell office:value-type="string" table:style-name="tablecell">
            <text:p text:style-name="tablealignleft"> IOT-L2-W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USB port on <text:line-break/>IOT-L2-2 linker  </text:p>
          </table:table-cell>
        </table:table-row>
      </table:table>
      <text:h text:style-name="Heading_20_2" text:outline-level="2"><text:bookmark-start text:name="__RefHeading___accessories_4"/><text:bookmark-start text:name="accessories"/>Accessories<text:bookmark-end text:name="__RefHeading___accessories_4"/><text:bookmark-end text:name="accessori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        </text:p>
          </table:table-cell>
          <table:table-cell office:value-type="string" table:style-name="tableheader">
            <text:p text:style-name="Table_20_Heading"> description                                      </text:p>
          </table:table-cell>
          <table:table-cell office:value-type="string" table:style-name="tableheader">
            <text:p text:style-name="Table_20_Heading"> code      </text:p>
          </table:table-cell>
          <table:table-cell office:value-type="string" table:style-name="tableheader">
            <text:p text:style-name="Table_20_Heading"> status     </text:p>
          </table:table-cell>
          <table:table-cell office:value-type="string" table:style-name="tableheader">
            <text:p text:style-name="Table_20_Heading"> mounting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0_pm1-ct" text:style-name="Internet_20_link" text:visited-style-name="Visited_20_Internet_20_Link">Single phase power-sensor, CT</text:a>     </text:p>
          </table:table-cell>
          <table:table-cell office:value-type="string" table:style-name="tablecell">
            <text:p text:style-name="tablealignleft"> 1-phase power sensor, DIN rail                   </text:p>
          </table:table-cell>
          <table:table-cell office:value-type="string" table:style-name="tablecell">
            <text:p text:style-name="tablealignleft"> PM1-E-D-CT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Cabinet, DIN rail 1M, C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0_ct-1-e-50" text:style-name="Internet_20_link" text:visited-style-name="Visited_20_Internet_20_Link">1-ph current transformer</text:a>  </text:p>
          </table:table-cell>
          <table:table-cell office:value-type="string" table:style-name="tablecell">
            <text:p text:style-name="tablealignleft"> 1-phase split core current transformer, 50A    </text:p>
          </table:table-cell>
          <table:table-cell office:value-type="string" table:style-name="tablecell">
            <text:p text:style-name="tablealignleft"> CT1-E-50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on wire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1_pm3" text:style-name="Internet_20_link" text:visited-style-name="Visited_20_Internet_20_Link">Three phase power sensor</text:a>     </text:p>
          </table:table-cell>
          <table:table-cell office:value-type="string" table:style-name="tablecell">
            <text:p text:style-name="tablealignleft"> 3-phase power sensor, DIN rail                   </text:p>
          </table:table-cell>
          <table:table-cell office:value-type="string" table:style-name="tablecell">
            <text:p text:style-name="tablealignleft"> PM3-E-D   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Cabinet, DIN rail 4M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1_pm3-ct" text:style-name="Internet_20_link" text:visited-style-name="Visited_20_Internet_20_Link">Three phase power sensor, CT</text:a>  </text:p>
          </table:table-cell>
          <table:table-cell office:value-type="string" table:style-name="tablecell">
            <text:p text:style-name="tablealignleft"> 3-phase power sensor, DIN rail                   </text:p>
          </table:table-cell>
          <table:table-cell office:value-type="string" table:style-name="tablecell">
            <text:p text:style-name="tablealignleft"> PM3-E-D-CT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Cabinet, DIN rail 4M, 3x C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1_ct-3-e-xx" text:style-name="Internet_20_link" text:visited-style-name="Visited_20_Internet_20_Link">3-ph current transformer</text:a>  </text:p>
          </table:table-cell>
          <table:table-cell office:value-type="string" table:style-name="tablecell">
            <text:p text:style-name="tablealignleft"> 3-phase split core current transformer, 50-400A   </text:p>
          </table:table-cell>
          <table:table-cell office:value-type="string" table:style-name="tablecell">
            <text:p text:style-name="tablealignleft"> CT3-E-xx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on wire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2_wm-1" text:style-name="Internet_20_link" text:visited-style-name="Visited_20_Internet_20_Link">Wireless Modbus-to-Modbus bridge</text:a>    </text:p>
          </table:table-cell>
          <table:table-cell office:value-type="string" table:style-name="tablecell">
            <text:p text:style-name="tablealignleft"> Wireless Modbus-to-Modbus bridge                 </text:p>
          </table:table-cell>
          <table:table-cell office:value-type="string" table:style-name="tablecell">
            <text:p text:style-name="tablealignleft"> WM-1    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Cabinet, in-field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3_wr-1" text:style-name="Internet_20_link" text:visited-style-name="Visited_20_Internet_20_Link">Wireless Modbus Relay</text:a>    </text:p>
          </table:table-cell>
          <table:table-cell office:value-type="string" table:style-name="tablecell">
            <text:p text:style-name="tablealignleft"> Wireless Modbus Relay                            </text:p>
          </table:table-cell>
          <table:table-cell office:value-type="string" table:style-name="tablecell">
            <text:p text:style-name="tablealignleft"> WR-1    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Cabinet, in-field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4_wpm1" text:style-name="Internet_20_link" text:visited-style-name="Visited_20_Internet_20_Link">Wireless external single-phase power sensor kit with CT</text:a>    </text:p>
          </table:table-cell>
          <table:table-cell office:value-type="string" table:style-name="tablecell">
            <text:p text:style-name="tablealignleft"> Wireless external single-phase Power sensor kit with CT  </text:p>
          </table:table-cell>
          <table:table-cell office:value-type="string" table:style-name="tablecell">
            <text:p text:style-name="tablealignleft"> WPM1-E-D-CT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PS DIN rail 1M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5_wpm3" text:style-name="Internet_20_link" text:visited-style-name="Visited_20_Internet_20_Link">Wireless external three-phase power sensor kit</text:a>    </text:p>
          </table:table-cell>
          <table:table-cell office:value-type="string" table:style-name="tablecell">
            <text:p text:style-name="tablealignleft"> Wireless external three-phase Power sensor kit   </text:p>
          </table:table-cell>
          <table:table-cell office:value-type="string" table:style-name="tablecell">
            <text:p text:style-name="tablealignleft"> WPM3-E-D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PS DIN rail 3M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5_wpm3-ct" text:style-name="Internet_20_link" text:visited-style-name="Visited_20_Internet_20_Link">Wireless external three-phase power sensor kit with CT</text:a>    </text:p>
          </table:table-cell>
          <table:table-cell office:value-type="string" table:style-name="tablecell">
            <text:p text:style-name="tablealignleft"> Wireless external three-phase Power sensor kit with CT  </text:p>
          </table:table-cell>
          <table:table-cell office:value-type="string" table:style-name="tablecell">
            <text:p text:style-name="tablealignleft"> WPM3-E-D-CT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PS DIN rail 3M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6_pr" text:style-name="Internet_20_link" text:visited-style-name="Visited_20_Internet_20_Link">RDC Charger Protective Roof</text:a>      </text:p>
          </table:table-cell>
          <table:table-cell office:value-type="string" table:style-name="tablecell">
            <text:p text:style-name="tablealignleft"> Protective roof for RDC Charger                  </text:p>
          </table:table-cell>
          <table:table-cell office:value-type="string" table:style-name="tablecell">
            <text:p text:style-name="tablealignleft"> RDC-PR  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on RDC Charger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7_fs" text:style-name="Internet_20_link" text:visited-style-name="Visited_20_Internet_20_Link">RDC Charger Freestanding set</text:a>      </text:p>
          </table:table-cell>
          <table:table-cell office:value-type="string" table:style-name="tablecell">
            <text:p text:style-name="tablealignleft"> Freestanding set for RDC Charger                 </text:p>
          </table:table-cell>
          <table:table-cell office:value-type="string" table:style-name="tablecell">
            <text:p text:style-name="tablealignleft"> RDC-FS  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On the floor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robotina.com/doku.php?id=wiki:20_rdc_charger:15_hardware:27_fsd" text:style-name="Internet_20_link" text:visited-style-name="Visited_20_Internet_20_Link">Freestanding set for 2x RDC Charger</text:a>      </text:p>
          </table:table-cell>
          <table:table-cell office:value-type="string" table:style-name="tablecell">
            <text:p text:style-name="tablealignleft"> Freestanding set for 2 X RDC Charger                 </text:p>
          </table:table-cell>
          <table:table-cell office:value-type="string" table:style-name="tablecell">
            <text:p text:style-name="tablealignleft"> RDC-FSD    </text:p>
          </table:table-cell>
          <table:table-cell office:value-type="string" table:style-name="tablecell">
            <text:p text:style-name="tablealignleft"> available  </text:p>
          </table:table-cell>
          <table:table-cell office:value-type="string" table:style-name="tablecell">
            <text:p text:style-name="tablealignleft"> On the floor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9::58:35</meta:creation-date>
    <dc:creator>Generated</dc:creator>
    <dc:date>2026-08-21T19::58:35</dc:date>
    <dc:language>en-US</dc:language>
    <meta:editing-cycles>1</meta:editing-cycles>
    <meta:editing-duration>PT0S</meta:editing-duration>
    <dc:title>wiki:20_rdc_charger:15_hardware:start</dc:title>
  </office:meta>
</office:document-meta>
</file>