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f457cd3bcdbec0103caa1f1d8257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15_hardware:25_wpm3"/><text:bookmark-start text:name="__RefHeading___wireless_external_three-phase_power_sensor_kit_1"/><text:bookmark-start text:name="wireless_external_three-phase_power_sensor_kit"/>Wireless external three-phase power sensor kit<text:bookmark-end text:name="__RefHeading___wireless_external_three-phase_power_sensor_kit_1"/><text:bookmark-end text:name="wireless_external_three-phase_power_sensor_kit"/></text:h>
      <text:p text:style-name="Text_20_body">Set consists of wireless modbus to modbus bridge and three phase power sensor. <text:line-break/>
For more details about modules: <text:a xlink:type="simple" xlink:href="https://wiki.robotina.com/doku.php?id=wiki:20_rdc_charger:15_hardware:22_wm-1" text:style-name="Internet_20_link" text:visited-style-name="Visited_20_Internet_20_Link">WM-1</text:a> and <text:a xlink:type="simple" xlink:href="https://wiki.robotina.com/doku.php?id=wiki:20_rdc_charger:15_hardware:21_pm3" text:style-name="Internet_20_link" text:visited-style-name="Visited_20_Internet_20_Link">PM3-E-D</text:a> </text:p>
      <text:p text:style-name="Text_20_body">Wiring scheme for set:<text:line-break/>
<draw:frame draw:style-name="media" draw:name="0" text:anchor-type="as-char" draw:z-index="0" svg:width="38.787916666667cm" style:rel-width="100%" svg:height="15.213541666667cm" style:rel-height="scale"><draw:image xlink:href="Pictures/42f457cd3bcdbec0103caa1f1d82571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56:37</meta:creation-date>
    <dc:creator>Generated</dc:creator>
    <dc:date>2026-09-12T22::56:37</dc:date>
    <dc:language>en-US</dc:language>
    <meta:editing-cycles>1</meta:editing-cycles>
    <meta:editing-duration>PT0S</meta:editing-duration>
    <dc:title>wiki:20_rdc_charger:15_hardware:25_wpm3</dc:title>
  </office:meta>
</office:document-meta>
</file>