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15_hardware:24_wpm1"/><text:bookmark-start text:name="__RefHeading___wireless_external_single-phase_power_sensor_kit_1"/><text:bookmark-start text:name="wireless_external_single-phase_power_sensor_kit"/>Wireless external single-phase power sensor kit<text:bookmark-end text:name="__RefHeading___wireless_external_single-phase_power_sensor_kit_1"/><text:bookmark-end text:name="wireless_external_single-phase_power_sensor_kit"/></text:h>
      <text:p text:style-name="Text_20_body">Set consists of wireless modbus to modbus bridge and single phase power sensor. <text:line-break/>
For more details about modules: <text:a xlink:type="simple" xlink:href="https://wiki.robotina.com/doku.php?id=wiki:20_rdc_charger:15_hardware:22_wm-1" text:style-name="Internet_20_link" text:visited-style-name="Visited_20_Internet_20_Link">WM-1</text:a> and <text:a xlink:type="simple" xlink:href="https://wiki.robotina.com/doku.php?id=wiki:20_rdc_charger:15_hardware:20_pm1" text:style-name="Internet_20_link" text:visited-style-name="Visited_20_Internet_20_Link">PM-1-E-D</text:a></text:p>
      <text:p text:style-name="Text_20_body">Wiring scheme for set:<text:line-break/>
<draw:frame draw:style-name="media" draw:name="0" text:anchor-type="as-char" draw:z-index="0" svg:width="" svg:rel-width="100%" svg:height="0cm"><draw:image xlink:href="/var/www/html/dokuwiki/data/media/wiki/rdx_charger/03_hardware/rc_wm1_1ph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04:53</meta:creation-date>
    <dc:creator>Generated</dc:creator>
    <dc:date>2026-08-20T18::04:53</dc:date>
    <dc:language>en-US</dc:language>
    <meta:editing-cycles>1</meta:editing-cycles>
    <meta:editing-duration>PT0S</meta:editing-duration>
    <dc:title>wiki:20_rdc_charger:15_hardware:24_wpm1</dc:title>
  </office:meta>
</office:document-meta>
</file>