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0_rdc_charger:15_hardware:11_linker_w"/><text:bookmark-start text:name="__RefHeading___g_lte_usb_modem_for_iot_linker_1"/><text:bookmark-start text:name="g_lte_usb_modem_for_iot_linker"/>4G LTE USB modem for IOT linker<text:bookmark-end text:name="__RefHeading___g_lte_usb_modem_for_iot_linker_1"/><text:bookmark-end text:name="g_lte_usb_modem_for_iot_linker"/></text:h>
      <text:p text:style-name="Text_20_body"><text:span text:style-name="Strong_20_Emphasis">for IOT-L2-2 and other our IOT linkers</text:span></text:p>
      <text:p text:style-name="Text_20_body">Plug and play USB modem for linker LTE mobile internet.</text:p>
      <text:p text:style-name="Text_20_body"><draw:frame draw:style-name="media" draw:name="0" text:anchor-type="as-char" draw:z-index="0" svg:width="" svg:rel-width="100%" svg:height="0cm"><draw:image xlink:href="/var/www/html/dokuwiki/data/media/wiki/rdx_charger/03_hardware/iot-l2-w_picture.png" xlink:type="simple" xlink:show="embed" xlink:actuate="onLoad"/></draw:frame></text:p>
      <text:p text:style-name="Text_20_body"><text:span text:style-name="Strong_20_Emphasis">Note</text:span>: PIN must be removed from the SIM card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Order code : </text:p>
          </table:table-cell>
          <table:table-cell office:value-type="string" table:style-name="tableheader">
            <text:p text:style-name="Table_20_Heading"> IOT-L2-W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8::04:52</meta:creation-date>
    <dc:creator>Generated</dc:creator>
    <dc:date>2026-08-20T18::04:52</dc:date>
    <dc:language>en-US</dc:language>
    <meta:editing-cycles>1</meta:editing-cycles>
    <meta:editing-duration>PT0S</meta:editing-duration>
    <dc:title>wiki:20_rdc_charger:15_hardware:11_linker_w</dc:title>
  </office:meta>
</office:document-meta>
</file>