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2_hiq-hotel:start"/><text:bookmark-start text:name="__RefHeading___hiq_hospitality_1"/><text:bookmark-start text:name="hiq_hospitality"/>HIQ Hospitality<text:bookmark-end text:name="__RefHeading___hiq_hospitality_1"/><text:bookmark-end text:name="hiq_hospitality"/></text:h>
      <text:p text:style-name="Text_20_body">HIQ hospitality is integrated automation system and foundation for smart Hospitality. It is based on Robotina/Cybrotech industrial grade controllers and provides full flexibility together with reliability and functionality. System integrators can combine ready made solutions like Guest Room Management System (GRMS-IQ) or Lighting automation (Lihtng-IQ) with fully programmable Cybro (<text:a xlink:type="simple" xlink:href="https://cybrotech.com" text:style-name="Internet_20_link" text:visited-style-name="Visited_20_Internet_20_Link">https://cybrotech.com</text:a>)to create customized and efficient automation for all spaces and systems. </text:p>
      <text:p text:style-name="Text_20_body">Among unique features of GRMS-IQ are:</text:p>
      <text:p text:style-name="Text_20_body">- digital keys (efficiency and guest experience without physical key)
- integration with 4Spaces and easy integration through API with PMS and other Hotel management solutions
- fully automatic reception support
- customizable visible elements
- EMS compatibility
- EV charging integr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39:49</meta:creation-date>
    <dc:creator>Generated</dc:creator>
    <dc:date>2026-08-31T07::39:49</dc:date>
    <dc:language>en-US</dc:language>
    <meta:editing-cycles>1</meta:editing-cycles>
    <meta:editing-duration>PT0S</meta:editing-duration>
    <dc:title>wiki:02_hiq-hotel:start</dc:title>
  </office:meta>
</office:document-meta>
</file>