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0e0bd035e72249e46f101b2a15c4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02_hiq-hotel:01_grms:start"/><text:bookmark-start text:name="__RefHeading___grms_iq_1"/><text:bookmark-start text:name="grms_iq"/>GRMS IQ<text:bookmark-end text:name="__RefHeading___grms_iq_1"/><text:bookmark-end text:name="grms_iq"/></text:h>
      <text:h text:style-name="Heading_20_2" text:outline-level="2"><text:bookmark-start text:name="__RefHeading___standard_room_suite_apartment_or_glamping_2"/><text:bookmark-start text:name="standard_room_suite_apartment_or_glamping"/>Standard Room, Suite, Apartment or Glamping<text:bookmark-end text:name="__RefHeading___standard_room_suite_apartment_or_glamping_2"/><text:bookmark-end text:name="standard_room_suite_apartment_or_glamping"/></text:h>
      <text:p text:style-name="Text_20_body">GRMS IQ is a unified guest room management solution based on a Master Controller architecture, touch interfaces, smart presence detection, and integrated room automation functions. It is designed for standard hotel rooms, suites, apartments, and glamping units, combining digital access, HVAC, lighting, energy-saving logic, and room status management within one system.
<draw:frame draw:style-name="media" draw:name="0" text:anchor-type="as-char" draw:z-index="0" svg:width="31.75cm" style:rel-width="100%" svg:height="11.727137767221cm" style:rel-height="scale"><draw:image xlink:href="Pictures/320e0bd035e72249e46f101b2a15c473.png" xlink:type="simple" xlink:show="embed" xlink:actuate="onLoad"/></draw:frame></text:p>
      <text:h text:style-name="Heading_20_2" text:outline-level="2"><text:bookmark-start text:name="__RefHeading___components_and_order_codes_3"/><text:bookmark-start text:name="components_and_order_codes"/>Components and Order Codes<text:bookmark-end text:name="__RefHeading___components_and_order_codes_3"/><text:bookmark-end text:name="components_and_order_codes"/></text:h>
      <table:table table:style-name="Table">
        <table:table-column/>
        <table:table-column/>
        <table:table-column/>
        <table:table-row>
          <table:table-cell office:value-type="string" table:style-name="tableheader">
            <text:p text:style-name="Table_20_Heading"> Component              </text:p>
          </table:table-cell>
          <table:table-cell office:value-type="string" table:style-name="tableheader">
            <text:p text:style-name="Table_20_Heading"> Order Code                                          </text:p>
          </table:table-cell>
          <table:table-cell office:value-type="string" table:style-name="tableheader">
            <text:p text:style-name="Table_20_Heading"> Schematic                                                                                                            </text:p>
          </table:table-cell>
        </table:table-row>
        <table:table-row>
          <table:table-cell office:value-type="string" table:style-name="tablecell">
            <text:p text:style-name="tablealignleft"> Access                 </text:p>
          </table:table-cell>
          <table:table-cell office:value-type="string" table:style-name="tablecell">
            <text:p text:style-name="tablealignleft"> <text:a xlink:type="simple" xlink:href="https://wiki.robotina.com/doku.php?id=components:cr-d1-b" text:style-name="Internet_20_link" text:visited-style-name="Visited_20_Internet_20_Link">CR-D1-B</text:a>                              </text:p>
          </table:table-cell>
          <table:table-cell office:value-type="string" table:style-name="tablecell">
            <text:p text:style-name="tablealignleft"> <text:a xlink:type="simple" xlink:href="https://wiki.robotina.com/doku.php?id=wiki:02_hiq-hotel:01_grms:01_installations:02.access" text:style-name="Internet_20_link" text:visited-style-name="Visited_20_Internet_20_Link">CR-D1-b</text:a>               </text:p>
          </table:table-cell>
        </table:table-row>
        <table:table-row>
          <table:table-cell office:value-type="string" table:style-name="tablecell">
            <text:p text:style-name="tablealignleft"> Electromagnetic Lock   </text:p>
          </table:table-cell>
          <table:table-cell office:value-type="string" table:style-name="tablecell">
            <text:p text:style-name="tablealignleft"> <text:a xlink:type="simple" xlink:href="https://wiki.robotina.com/doku.php?id=components:el-b" text:style-name="Internet_20_link" text:visited-style-name="Visited_20_Internet_20_Link">EL-B</text:a>                                 </text:p>
          </table:table-cell>
          <table:table-cell office:value-type="string" table:style-name="tablecell">
            <text:p text:style-name="tablealignleft"> <text:a xlink:type="simple" xlink:href="https://wiki.robotina.com/doku.php?id=wiki:02_hiq-hotel:01_grms:01_installations:02.access" text:style-name="Internet_20_link" text:visited-style-name="Visited_20_Internet_20_Link">EL-B</text:a>                  </text:p>
          </table:table-cell>
        </table:table-row>
        <table:table-row>
          <table:table-cell office:value-type="string" table:style-name="tablecell">
            <text:p text:style-name="tablealignleft"> Temperature Sensor     </text:p>
          </table:table-cell>
          <table:table-cell office:value-type="string" table:style-name="tablecell">
            <text:p text:style-name="tablealignleft"> <text:a xlink:type="simple" xlink:href="https://wiki.robotina.com/doku.php?id=components:es-p" text:style-name="Internet_20_link" text:visited-style-name="Visited_20_Internet_20_Link">ES-P</text:a>                                 </text:p>
          </table:table-cell>
          <table:table-cell office:value-type="string" table:style-name="tablecell">
            <text:p text:style-name="tablealignleft"> <text:a xlink:type="simple" xlink:href="https://wiki.robotina.com/doku.php?id=wiki:02_hiq-hotel:01_grms:01_installations:02.access" text:style-name="Internet_20_link" text:visited-style-name="Visited_20_Internet_20_Link">ES-P</text:a>                  </text:p>
          </table:table-cell>
        </table:table-row>
        <table:table-row>
          <table:table-cell office:value-type="string" table:style-name="tablecell">
            <text:p text:style-name="tablealignleft"> TGP + TGP-S            </text:p>
          </table:table-cell>
          <table:table-cell office:value-type="string" table:style-name="tablecell">
            <text:p text:style-name="tablealignleft"> <text:a xlink:type="simple" xlink:href="https://wiki.robotina.com/doku.php?id=components:tgp-4a-01-iq" text:style-name="Internet_20_link" text:visited-style-name="Visited_20_Internet_20_Link">TGP-4A-01-IQ</text:a> / <text:a xlink:type="simple" xlink:href="https://wiki.robotina.com/doku.php?id=components:tgp-s" text:style-name="Internet_20_link" text:visited-style-name="Visited_20_Internet_20_Link">TGP-S</text:a>  </text:p>
          </table:table-cell>
          <table:table-cell office:value-type="string" table:style-name="tablecell">
            <text:p text:style-name="tablealignleft"> <text:a xlink:type="simple" xlink:href="https://wiki.robotina.com/doku.php?id=wiki:02_hiq-hotel:01_grms:01_installations:01.tgp" text:style-name="Internet_20_link" text:visited-style-name="Visited_20_Internet_20_Link">TGP-S</text:a>                    </text:p>
          </table:table-cell>
        </table:table-row>
        <table:table-row>
          <table:table-cell office:value-type="string" table:style-name="tablecell">
            <text:p text:style-name="tablealignleft"> Bus Coupler            </text:p>
          </table:table-cell>
          <table:table-cell office:value-type="string" table:style-name="tablecell">
            <text:p text:style-name="tablealignleft"> <text:a xlink:type="simple" xlink:href="https://wiki.robotina.com/doku.php?id=components:cad-bc" text:style-name="Internet_20_link" text:visited-style-name="Visited_20_Internet_20_Link">CAD-BC</text:a>                               </text:p>
          </table:table-cell>
          <table:table-cell office:value-type="string" table:style-name="tablecell">
            <text:p text:style-name="tablealignleft"> <text:a xlink:type="simple" xlink:href="https://wiki.robotina.com/doku.php?id=wiki:02_hiq-hotel:01_grms:01_installations:02.access" text:style-name="Internet_20_link" text:visited-style-name="Visited_20_Internet_20_Link">CAD-BC</text:a>                </text:p>
          </table:table-cell>
        </table:table-row>
        <table:table-row>
          <table:table-cell office:value-type="string" table:style-name="tablecell">
            <text:p text:style-name="tablealignleft"> IEX-2 cable            </text:p>
          </table:table-cell>
          <table:table-cell office:value-type="string" table:style-name="tablecell">
            <text:p text:style-name="tablealignleft"> <text:a xlink:type="simple" xlink:href="https://wiki.robotina.com/doku.php?id=components:cad-px" text:style-name="Internet_20_link" text:visited-style-name="Visited_20_Internet_20_Link">CAD-Px</text:a>                               </text:p>
          </table:table-cell>
          <table:table-cell office:value-type="string" table:style-name="tablecell">
            <text:p text:style-name="tablealignleft"> <text:a xlink:type="simple" xlink:href="https://wiki.robotina.com/doku.php?id=wiki:02_hiq-hotel:01_grms:01_installations:02.access" text:style-name="Internet_20_link" text:visited-style-name="Visited_20_Internet_20_Link">CAD-Px</text:a>                </text:p>
          </table:table-cell>
        </table:table-row>
        <table:table-row>
          <table:table-cell office:value-type="string" table:style-name="tablecell">
            <text:p text:style-name="tablealignleft"> HVAC Controller        </text:p>
          </table:table-cell>
          <table:table-cell office:value-type="string" table:style-name="tablecell">
            <text:p text:style-name="tablealignleft"> <text:a xlink:type="simple" xlink:href="https://wiki.robotina.com/doku.php?id=components:fc" text:style-name="Internet_20_link" text:visited-style-name="Visited_20_Internet_20_Link">FC</text:a>                                   </text:p>
          </table:table-cell>
          <table:table-cell office:value-type="string" table:style-name="tablecell">
            <text:p text:style-name="tablealignleft"> <text:a xlink:type="simple" xlink:href="https://wiki.robotina.com/doku.php?id=wiki:02_hiq-hotel:01_grms:01_installations:05.hvac" text:style-name="Internet_20_link" text:visited-style-name="Visited_20_Internet_20_Link">FC</text:a>                      </text:p>
          </table:table-cell>
        </table:table-row>
        <table:table-row>
          <table:table-cell office:value-type="string" table:style-name="tablecell">
            <text:p text:style-name="tablealignleft"> Motion Sensor          </text:p>
          </table:table-cell>
          <table:table-cell office:value-type="string" table:style-name="tablecell">
            <text:p text:style-name="tablealignleft"> <text:a xlink:type="simple" xlink:href="https://wiki.robotina.com/doku.php?id=components:ir-r-iw-wh" text:style-name="Internet_20_link" text:visited-style-name="Visited_20_Internet_20_Link">IR-R-IW-WH</text:a>                           </text:p>
          </table:table-cell>
          <table:table-cell office:value-type="string" table:style-name="tablecell">
            <text:p text:style-name="tablealignleft"> <text:a xlink:type="simple" xlink:href="https://wiki.robotina.com/doku.php?id=wiki:02_hiq-hotel:01_grms:01_installations:03.smart_presence" text:style-name="Internet_20_link" text:visited-style-name="Visited_20_Internet_20_Link">IR-R-IW-WH</text:a>    </text:p>
          </table:table-cell>
        </table:table-row>
        <table:table-row>
          <table:table-cell office:value-type="string" table:style-name="tablecell">
            <text:p text:style-name="tablealignleft"> Opening Sensor         </text:p>
          </table:table-cell>
          <table:table-cell office:value-type="string" table:style-name="tablecell">
            <text:p text:style-name="tablealignleft"> <text:a xlink:type="simple" xlink:href="https://wiki.robotina.com/doku.php?id=components:mos-03-hd-wh" text:style-name="Internet_20_link" text:visited-style-name="Visited_20_Internet_20_Link">MOS-03-HD-WH</text:a>                         </text:p>
          </table:table-cell>
          <table:table-cell office:value-type="string" table:style-name="tablecell">
            <text:p text:style-name="tablealignleft"> <text:a xlink:type="simple" xlink:href="https://wiki.robotina.com/doku.php?id=wiki:02_hiq-hotel:01_grms:01_installations:03.smart_presence" text:style-name="Internet_20_link" text:visited-style-name="Visited_20_Internet_20_Link">MOS-03-HD-WH</text:a>  </text:p>
          </table:table-cell>
        </table:table-row>
        <table:table-row>
          <table:table-cell office:value-type="string" table:style-name="tablecell">
            <text:p text:style-name="tablealignleft"> Hotel Room Controller  </text:p>
          </table:table-cell>
          <table:table-cell office:value-type="string" table:style-name="tablecell">
            <text:p text:style-name="tablealignleft"> <text:a xlink:type="simple" xlink:href="https://wiki.robotina.com/doku.php?id=components:mc-24-h1" text:style-name="Internet_20_link" text:visited-style-name="Visited_20_Internet_20_Link">MC-24-H1</text:a>                             </text:p>
          </table:table-cell>
          <table:table-cell office:value-type="string" table:style-name="tablecell">
            <text:p text:style-name="tablealignleft"> <text:a xlink:type="simple" xlink:href="https://wiki.robotina.com/doku.php?id=wiki:02_hiq-hotel:01_grms:01_installations:00.distribution_box" text:style-name="Internet_20_link" text:visited-style-name="Visited_20_Internet_20_Link">MC-24-H1</text:a>    </text:p>
          </table:table-cell>
        </table:table-row>
        <table:table-row>
          <table:table-cell office:value-type="string" table:style-name="tablecell">
            <text:p text:style-name="tablealignleft"> Power Supply           </text:p>
          </table:table-cell>
          <table:table-cell office:value-type="string" table:style-name="tablecell">
            <text:p text:style-name="tablealignleft"> <text:a xlink:type="simple" xlink:href="https://wiki.robotina.com/doku.php?id=components:hdr-30-24" text:style-name="Internet_20_link" text:visited-style-name="Visited_20_Internet_20_Link">HDR-30-24</text:a>                            </text:p>
          </table:table-cell>
          <table:table-cell office:value-type="string" table:style-name="tablecell">
            <text:p text:style-name="tablealignleft"> <text:a xlink:type="simple" xlink:href="https://wiki.robotina.com/doku.php?id=wiki:02_hiq-hotel:01_grms:01_installations:00.distribution_box" text:style-name="Internet_20_link" text:visited-style-name="Visited_20_Internet_20_Link">HDR-30-24</text:a>   </text:p>
          </table:table-cell>
        </table:table-row>
        <table:table-row>
          <table:table-cell office:value-type="string" table:style-name="tablecell">
            <text:p text:style-name="tablealignleft"> Linker                 </text:p>
          </table:table-cell>
          <table:table-cell office:value-type="string" table:style-name="tablecell">
            <text:p text:style-name="tablealignleft"> <text:a xlink:type="simple" xlink:href="https://wiki.robotina.com/doku.php?id=components:iot-l3-3" text:style-name="Internet_20_link" text:visited-style-name="Visited_20_Internet_20_Link">IOT-L3-3</text:a>                             </text:p>
          </table:table-cell>
          <table:table-cell office:value-type="string" table:style-name="tablecell">
            <text:p text:style-name="tablealignleft"> <text:a xlink:type="simple" xlink:href="https://wiki.robotina.com/doku.php?id=wiki:02_hiq-hotel:01_grms:01_installations:02.access" text:style-name="Internet_20_link" text:visited-style-name="Visited_20_Internet_20_Link">IOT-L3-3</text:a>              </text:p>
          </table:table-cell>
        </table:table-row>
      </table:table>
      <text:h text:style-name="Heading_20_2" text:outline-level="2"><text:bookmark-start text:name="__RefHeading___hardware_baseline_4"/><text:bookmark-start text:name="hardware_baseline"/>Hardware baseline<text:bookmark-end text:name="__RefHeading___hardware_baseline_4"/><text:bookmark-end text:name="hardware_baseline"/></text:h>
      <text:list text:style-name="List_20_1" text:continue-numbering="false">
        <text:list-item>
          <text:p text:style-name="List_20_1_Content_First"> <text:span text:style-name="Strong_20_Emphasis">Master Controller (MC)</text:span></text:p>
        </text:list-item>
        <text:list-item>
          <text:p text:style-name="List_20_1_Content"> <text:span text:style-name="Strong_20_Emphasis">Corridor unit with 4’’ touchscreen and QR/RFID reader</text:span></text:p>
          <text:list text:style-name="List_20_1">
            <text:list-item>
              <text:p text:style-name="List_20_1_Content"> hotel logo for personalization</text:p>
            </text:list-item>
            <text:list-item>
              <text:p text:style-name="List_20_1_Content"> room number display</text:p>
            </text:list-item>
            <text:list-item>
              <text:p text:style-name="List_20_1_Content"> bell</text:p>
            </text:list-item>
            <text:list-item>
              <text:p text:style-name="List_20_1_Content"> DND / MUR / SOS statuses</text:p>
            </text:list-item>
            <text:list-item>
              <text:p text:style-name="List_20_1_Content"> access control via PIN / RFID / QR / iBeacon</text:p>
            </text:list-item>
          </text:list>
        </text:list-item>
        <text:list-item>
          <text:p text:style-name="List_20_1_Content"> <text:span text:style-name="Strong_20_Emphasis">In-room 4’’ touchscreen</text:span></text:p>
          <text:list text:style-name="List_20_1">
            <text:list-item>
              <text:p text:style-name="List_20_1_Content"> DND / MUR control</text:p>
            </text:list-item>
            <text:list-item>
              <text:p text:style-name="List_20_1_Content"> HVAC setpoint adjustment</text:p>
            </text:list-item>
            <text:list-item>
              <text:p text:style-name="List_20_1_Content"> welcome screen with hotel logo</text:p>
            </text:list-item>
            <text:list-item>
              <text:p text:style-name="List_20_1_Content"> QR code for guest web app access</text:p>
            </text:list-item>
          </text:list>
        </text:list-item>
        <text:list-item>
          <text:p text:style-name="List_20_1_Content"> <text:span text:style-name="Strong_20_Emphasis">Presence sensor</text:span></text:p>
          <text:list text:style-name="List_20_1">
            <text:list-item>
              <text:p text:style-name="List_20_1_Content"> no card holder needed</text:p>
            </text:list-item>
            <text:list-item>
              <text:p text:style-name="List_20_1_Content"> window and door contacts</text:p>
            </text:list-item>
          </text:list>
        </text:list-item>
        <text:list-item>
          <text:p text:style-name="List_20_1_Content"> <text:span text:style-name="Strong_20_Emphasis">I/O for</text:span></text:p>
          <text:list text:style-name="List_20_1">
            <text:list-item>
              <text:p text:style-name="List_20_1_Content"> master light</text:p>
            </text:list-item>
            <text:list-item>
              <text:p text:style-name="List_20_1_Content"> energy saving</text:p>
            </text:list-item>
            <text:list-item>
              <text:p text:style-name="List_20_1_Content"> main room lights</text:p>
            </text:list-item>
            <text:list-item>
              <text:p text:style-name="List_20_1_Content"> bathroom light / fan</text:p>
            </text:list-item>
            <text:list-item>
              <text:p text:style-name="List_20_1_Content_Last"> HVAC (valves / speeds / temperature)</text:p>
            </text:list-item>
          </text:list>
        </text:list-item>
      </text:list>
      <text:h text:style-name="Heading_20_2" text:outline-level="2"><text:bookmark-start text:name="__RefHeading___functions_5"/><text:bookmark-start text:name="functions"/>Functions<text:bookmark-end text:name="__RefHeading___functions_5"/><text:bookmark-end text:name="functions"/></text:h>
      <text:h text:style-name="Heading_20_3" text:outline-level="3"><text:bookmark-start text:name="__RefHeading___digital_access_and_check-in_6"/><text:bookmark-start text:name="digital_access_and_check-in"/>Digital access and check-in<text:bookmark-end text:name="__RefHeading___digital_access_and_check-in_6"/><text:bookmark-end text:name="digital_access_and_check-in"/></text:h>
      <text:list text:style-name="List_20_1" text:continue-numbering="false">
        <text:list-item>
          <text:p text:style-name="List_20_1_Content_First"> Digital key issuance after PMS reservation</text:p>
        </text:list-item>
        <text:list-item>
          <text:p text:style-name="List_20_1_Content"> Self-check-in and kiosk compatible</text:p>
        </text:list-item>
        <text:list-item>
          <text:p text:style-name="List_20_1_Content"> Support for PIN, RFID, QR, and iBeacon-based access</text:p>
        </text:list-item>
        <text:list-item>
          <text:p text:style-name="List_20_1_Content_Last"> All access events are logged locally and synchronized with the server</text:p>
        </text:list-item>
      </text:list>
      <text:h text:style-name="Heading_20_3" text:outline-level="3"><text:bookmark-start text:name="__RefHeading___guest_comfort_and_room_control_7"/><text:bookmark-start text:name="guest_comfort_and_room_control"/>Guest comfort and room control<text:bookmark-end text:name="__RefHeading___guest_comfort_and_room_control_7"/><text:bookmark-end text:name="guest_comfort_and_room_control"/></text:h>
      <text:list text:style-name="List_20_1" text:continue-numbering="false">
        <text:list-item>
          <text:p text:style-name="List_20_1_Content_First"> Welcome light and scene presets</text:p>
        </text:list-item>
        <text:list-item>
          <text:p text:style-name="List_20_1_Content"> In-room touch control for lighting, HVAC, and room functions</text:p>
        </text:list-item>
        <text:list-item>
          <text:p text:style-name="List_20_1_Content"> Guest web app with no installation required</text:p>
          <text:list text:style-name="List_20_1">
            <text:list-item>
              <text:p text:style-name="List_20_1_Content"> QR code displayed on the room touch panel or iPaper on the room wall</text:p>
            </text:list-item>
            <text:list-item>
              <text:p text:style-name="List_20_1_Content"> guest scans the QR code</text:p>
            </text:list-item>
            <text:list-item>
              <text:p text:style-name="List_20_1_Content"> enters PIN</text:p>
            </text:list-item>
            <text:list-item>
              <text:p text:style-name="List_20_1_Content_Last"> instantly controls lighting, HVAC, and scenes from their phone</text:p>
            </text:list-item>
          </text:list>
        </text:list-item>
      </text:list>
      <text:h text:style-name="Heading_20_3" text:outline-level="3"><text:bookmark-start text:name="__RefHeading___energy_saving_and_room_logic_8"/><text:bookmark-start text:name="energy_saving_and_room_logic"/>Energy saving and room logic<text:bookmark-end text:name="__RefHeading___energy_saving_and_room_logic_8"/><text:bookmark-end text:name="energy_saving_and_room_logic"/></text:h>
      <text:list text:style-name="List_20_1" text:continue-numbering="false">
        <text:list-item>
          <text:p text:style-name="List_20_1_Content_First"> Presence-based energy saving without a card holder</text:p>
        </text:list-item>
        <text:list-item>
          <text:p text:style-name="List_20_1_Content"> Window / door to HVAC interlock</text:p>
        </text:list-item>
        <text:list-item>
          <text:p text:style-name="List_20_1_Content"> Automatic reset to default values when changing guests</text:p>
        </text:list-item>
        <text:list-item>
          <text:p text:style-name="List_20_1_Content_Last"> Integrated energy-saving logic for occupied and unoccupied room states</text:p>
        </text:list-item>
      </text:list>
      <text:h text:style-name="Heading_20_3" text:outline-level="3"><text:bookmark-start text:name="__RefHeading___room_status_and_staff_visibility_9"/><text:bookmark-start text:name="room_status_and_staff_visibility"/>Room status and staff visibility<text:bookmark-end text:name="__RefHeading___room_status_and_staff_visibility_9"/><text:bookmark-end text:name="room_status_and_staff_visibility"/></text:h>
      <text:list text:style-name="List_20_1" text:continue-numbering="false">
        <text:list-item>
          <text:p text:style-name="List_20_1_Content_First"> Room statuses: <text:span text:style-name="Strong_20_Emphasis">SOS, DND, MUR</text:span></text:p>
        </text:list-item>
        <text:list-item>
          <text:p text:style-name="List_20_1_Content"> Statuses visible to reception and housekeeping</text:p>
        </text:list-item>
        <text:list-item>
          <text:p text:style-name="List_20_1_Content_Last"> Remote monitoring and control for reception and operators</text:p>
        </text:list-item>
      </text:list>
      <text:h text:style-name="Heading_20_3" text:outline-level="3"><text:bookmark-start text:name="__RefHeading___safety_and_monitoring_10"/><text:bookmark-start text:name="safety_and_monitoring"/>Safety and monitoring<text:bookmark-end text:name="__RefHeading___safety_and_monitoring_10"/><text:bookmark-end text:name="safety_and_monitoring"/></text:h>
      <text:list text:style-name="List_20_1" text:continue-numbering="false">
        <text:list-item>
          <text:p text:style-name="List_20_1_Content_First"> The temperature sensor also serves as an additional fire-alert sensor</text:p>
        </text:list-item>
        <text:list-item>
          <text:p text:style-name="List_20_1_Content_Last"> Remote supervision of room conditions and system states</text:p>
        </text:list-item>
      </text:list>
      <text:h text:style-name="Heading_20_2" text:outline-level="2"><text:bookmark-start text:name="__RefHeading___guest_room_management_extensions_11"/><text:bookmark-start text:name="guest_room_management_extensions"/>Guest Room Management Extensions<text:bookmark-end text:name="__RefHeading___guest_room_management_extensions_11"/><text:bookmark-end text:name="guest_room_management_extensions"/></text:h>
      <text:list text:style-name="List_20_1" text:continue-numbering="false">
        <text:list-item>
          <text:p text:style-name="LastListParagraph_List_20_1_Content_First"> <text:span text:style-name="Strong_20_Emphasis">CAMS IQ</text:span></text:p>
        </text:list-item>
      </text:list>
      <text:h text:style-name="Heading_20_2" text:outline-level="2"><text:bookmark-start text:name="__RefHeading___key_benefits_12"/><text:bookmark-start text:name="key_benefits"/>Key benefits<text:bookmark-end text:name="__RefHeading___key_benefits_12"/><text:bookmark-end text:name="key_benefits"/></text:h>
      <text:list text:style-name="List_20_1" text:continue-numbering="false">
        <text:list-item>
          <text:p text:style-name="List_20_1_Content_First"> No card holder required</text:p>
        </text:list-item>
        <text:list-item>
          <text:p text:style-name="List_20_1_Content"> Faster and simpler guest access</text:p>
        </text:list-item>
        <text:list-item>
          <text:p text:style-name="List_20_1_Content"> Improved operational visibility for reception and housekeeping</text:p>
        </text:list-item>
        <text:list-item>
          <text:p text:style-name="List_20_1_Content"> Better guest comfort through integrated room control</text:p>
        </text:list-item>
        <text:list-item>
          <text:p text:style-name="List_20_1_Content"> Reduced energy consumption through presence-based automation</text:p>
        </text:list-item>
        <text:list-item>
          <text:p text:style-name="List_20_1_Content_Last"> Flexible deployment for hotel rooms, suites, apartments, and glamping uni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5::06:26</meta:creation-date>
    <dc:creator>Generated</dc:creator>
    <dc:date>2026-09-16T05::06:26</dc:date>
    <dc:language>en-US</dc:language>
    <meta:editing-cycles>1</meta:editing-cycles>
    <meta:editing-duration>PT0S</meta:editing-duration>
    <dc:title>wiki:02_hiq-hotel:01_grms:start</dc:title>
  </office:meta>
</office:document-meta>
</file>