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b378738e9464b0b0b79311ce76960c.png"/>
  <manifest:file-entry manifest:media-type="image/png" manifest:full-path="Pictures/b8b71fb1740f2adf13d8c15798db4182.png"/>
  <manifest:file-entry manifest:media-type="image/png" manifest:full-path="Pictures/0f156866ddf805d4ba2928a28558d5bf.png"/>
  <manifest:file-entry manifest:media-type="image/png" manifest:full-path="Pictures/78c6fa1aa861ff539bb1faba649146f3.png"/>
  <manifest:file-entry manifest:media-type="image/png" manifest:full-path="Pictures/e76f7d4a0f3e7edf58ab71210c8b66b6.png"/>
  <manifest:file-entry manifest:media-type="image/png" manifest:full-path="Pictures/2735e42e8d9dd6c4b3a3a59fc7e617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02_hiq-hotel:01_grms:02_tgp_panels:inroom"/><text:bookmark-start text:name="__RefHeading___room_panel_1"/><text:bookmark-start text:name="room_panel"/>Room Panel<text:bookmark-end text:name="__RefHeading___room_panel_1"/><text:bookmark-end text:name="room_panel"/></text:h>
      <text:p text:style-name="Text_20_body">The room panel is the main interface for guest interaction inside the room, enabling control of comfort functions and room status.</text:p>
      <text:p text:style-name="Text_20_body">It provides centralized control of HVAC, lighting, and service functions, while also serving as a communication interface between the guest and hotel staff.</text:p>
      <text:p text:style-name="Horizontal_20_Line"/>
      <text:h text:style-name="Heading_20_2" text:outline-level="2"><text:bookmark-start text:name="__RefHeading___idle_screen_2"/><text:bookmark-start text:name="idle_screen"/>Idle Screen<text:bookmark-end text:name="__RefHeading___idle_screen_2"/><text:bookmark-end text:name="idle_screen"/></text:h>
      <text:p text:style-name="Text_20_body">The idle screen is displayed when the panel is not actively used.</text:p>
      <text:p text:style-name="Text_20_body">It has two modes:</text:p>
      <text:list text:style-name="List_20_1" text:continue-numbering="false">
        <text:list-item>
          <text:p text:style-name="List_20_1_Content_First"> <text:span text:style-name="Strong_20_Emphasis">Day mode</text:span> – displays hotel branding and a QR code for quick access to the guest web application</text:p>
        </text:list-item>
        <text:list-item>
          <text:p text:style-name="List_20_1_Content_Last"> <text:span text:style-name="Strong_20_Emphasis">Night / Low-light mode</text:span> – reduced brightness screen with minimal interaction (touch to activate)</text:p>
        </text:list-item>
      </text:list>
      <text:p text:style-name="Text_20_body">The QR code allows guests to control room functions via their mobile device without downloading an applic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Day time                                                     </text:p>
          </table:table-cell>
          <table:table-cell office:value-type="string" table:style-name="tableheader">
            <text:p text:style-name="Table_20_Heading">  Night / Low-light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12.7cm" svg:height="12.7cm"><draw:image xlink:href="Pictures/77b378738e9464b0b0b79311ce76960c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12.7cm" svg:height="12.7cm"><draw:image xlink:href="Pictures/b8b71fb1740f2adf13d8c15798db4182.png" xlink:type="simple" xlink:show="embed" xlink:actuate="onLoad"/></draw:frame>  </text:p>
          </table:table-cell>
        </table:table-row>
      </table:table>
      <text:p text:style-name="Horizontal_20_Line"/>
      <text:h text:style-name="Heading_20_2" text:outline-level="2"><text:bookmark-start text:name="__RefHeading___main_screen_3"/><text:bookmark-start text:name="main_screen"/>Main screen<text:bookmark-end text:name="__RefHeading___main_screen_3"/><text:bookmark-end text:name="main_screen"/></text:h>
      <text:p text:style-name="Text_20_body">The main screen provides direct control of room comfort settings:</text:p>
      <text:list text:style-name="List_20_1" text:continue-numbering="false">
        <text:list-item>
          <text:p text:style-name="List_20_1_Content_First"> <text:span text:style-name="Strong_20_Emphasis">Temperature setpoint</text:span> – adjustment of desired room temperature</text:p>
        </text:list-item>
        <text:list-item>
          <text:p text:style-name="List_20_1_Content"> <text:span text:style-name="Strong_20_Emphasis">Fan speed / limit</text:span> – control of HVAC fan operation</text:p>
        </text:list-item>
        <text:list-item>
          <text:p text:style-name="List_20_1_Content_Last"> <text:span text:style-name="Strong_20_Emphasis">Room status</text:span> – DND (Do Not Disturb) and MUR (Make Up Room)</text:p>
        </text:list-item>
      </text:list>
      <text:p text:style-name="Text_20_body">The interface is designed for intuitive use with clear visual feedback.</text:p>
      <text:p text:style-name="Text_20_body"><draw:frame draw:style-name="media" draw:name="2" text:anchor-type="as-char" draw:z-index="2" svg:width="13.229166666667cm" svg:height="13.229166666667cm"><draw:image xlink:href="Pictures/0f156866ddf805d4ba2928a28558d5bf.png" xlink:type="simple" xlink:show="embed" xlink:actuate="onLoad"/></draw:frame></text:p>
      <text:p text:style-name="Horizontal_20_Line"/>
      <text:h text:style-name="Heading_20_2" text:outline-level="2"><text:bookmark-start text:name="__RefHeading___door-bell_screen_4"/><text:bookmark-start text:name="door-bell_screen"/>Door-bell screen<text:bookmark-end text:name="__RefHeading___door-bell_screen_4"/><text:bookmark-end text:name="door-bell_screen"/></text:h>
      <text:p text:style-name="Text_20_body">The door-bell screen is activated when the door-bell button on the corridor panel is pressed.</text:p>
      <text:list text:style-name="List_20_1" text:continue-numbering="false">
        <text:list-item>
          <text:p text:style-name="List_20_1_Content_First"> <text:span text:style-name="Strong_20_Emphasis">Visual notification</text:span> – door-bell icon and room indication</text:p>
        </text:list-item>
        <text:list-item>
          <text:p text:style-name="List_20_1_Content"> <text:span text:style-name="Strong_20_Emphasis">Acoustic signal</text:span> – short beep when activated</text:p>
        </text:list-item>
        <text:list-item>
          <text:p text:style-name="List_20_1_Content"> <text:span text:style-name="Strong_20_Emphasis">Actions available:</text:span></text:p>
          <text:list text:style-name="List_20_1">
            <text:list-item>
              <text:p text:style-name="List_20_1_Content"> <text:span text:style-name="Strong_20_Emphasis">Cancel</text:span> – closes the screen</text:p>
            </text:list-item>
            <text:list-item>
              <text:p text:style-name="List_20_1_Content_Last"> <text:span text:style-name="Strong_20_Emphasis">Unlock</text:span> – optionally unlocks the door</text:p>
            </text:list-item>
          </text:list>
        </text:list-item>
      </text:list>
      <text:p text:style-name="Text_20_body">This function enables direct interaction between guests and visitors or staff.</text:p>
      <text:p text:style-name="Text_20_body"><draw:frame draw:style-name="media" draw:name="3" text:anchor-type="as-char" draw:z-index="3" svg:width="13.229166666667cm" svg:height="13.229166666667cm"><draw:image xlink:href="Pictures/78c6fa1aa861ff539bb1faba649146f3.png" xlink:type="simple" xlink:show="embed" xlink:actuate="onLoad"/></draw:frame></text:p>
      <text:p text:style-name="Horizontal_20_Line"/>
      <text:h text:style-name="Heading_20_2" text:outline-level="2"><text:bookmark-start text:name="__RefHeading___sos_screen_5"/><text:bookmark-start text:name="sos_screen"/>SOS screen<text:bookmark-end text:name="__RefHeading___sos_screen_5"/><text:bookmark-end text:name="sos_screen"/></text:h>
      <text:p text:style-name="Text_20_body">The SOS screen is activated when an emergency (SOS) signal is triggered.</text:p>
      <text:list text:style-name="List_20_1" text:continue-numbering="false">
        <text:list-item>
          <text:p text:style-name="List_20_1_Content_First"> <text:span text:style-name="Strong_20_Emphasis">Clear visual alert</text:span> – red warning indication</text:p>
        </text:list-item>
        <text:list-item>
          <text:p text:style-name="List_20_1_Content"> <text:span text:style-name="Strong_20_Emphasis">Acoustic alert</text:span> – periodic beeping</text:p>
        </text:list-item>
        <text:list-item>
          <text:p text:style-name="List_20_1_Content"> <text:span text:style-name="Strong_20_Emphasis">Action available:</text:span></text:p>
          <text:list text:style-name="List_20_1">
            <text:list-item>
              <text:p text:style-name="List_20_1_Content_Last"> <text:span text:style-name="Strong_20_Emphasis">Cancel</text:span> – dismisses the SOS alarm</text:p>
            </text:list-item>
          </text:list>
        </text:list-item>
      </text:list>
      <text:p text:style-name="Text_20_body">This feature is used for emergency situations and alerts staff immediately.</text:p>
      <text:p text:style-name="Text_20_body"><draw:frame draw:style-name="media" draw:name="4" text:anchor-type="as-char" draw:z-index="4" svg:width="13.229166666667cm" svg:height="13.229166666667cm"><draw:image xlink:href="Pictures/e76f7d4a0f3e7edf58ab71210c8b66b6.png" xlink:type="simple" xlink:show="embed" xlink:actuate="onLoad"/></draw:frame></text:p>
      <text:p text:style-name="Horizontal_20_Line"/>
      <text:h text:style-name="Heading_20_2" text:outline-level="2"><text:bookmark-start text:name="__RefHeading___fire-alert_screen_6"/><text:bookmark-start text:name="fire-alert_screen"/>Fire-alert screen<text:bookmark-end text:name="__RefHeading___fire-alert_screen_6"/><text:bookmark-end text:name="fire-alert_screen"/></text:h>
      <text:p text:style-name="Text_20_body">The fire alert screen is activated when abnormal temperature or fire conditions are detected.</text:p>
      <text:list text:style-name="List_20_1" text:continue-numbering="false">
        <text:list-item>
          <text:p text:style-name="List_20_1_Content_First"> <text:span text:style-name="Strong_20_Emphasis">Critical alert display</text:span> – red fire warning</text:p>
        </text:list-item>
        <text:list-item>
          <text:p text:style-name="List_20_1_Content"> <text:span text:style-name="Strong_20_Emphasis">System-triggered event</text:span> – can be activated locally or from central systems (e.g. fire alarm panel)</text:p>
        </text:list-item>
        <text:list-item>
          <text:p text:style-name="List_20_1_Content_Last"> <text:span text:style-name="Strong_20_Emphasis">Continuous alerting</text:span> – periodic acoustic signal</text:p>
        </text:list-item>
      </text:list>
      <text:p text:style-name="Text_20_body"><text:span text:style-name="Strong_20_Emphasis">Note:</text:span> Fire alarm cannot be dismissed from the room panel.</text:p>
      <text:p text:style-name="Text_20_body"><draw:frame draw:style-name="media" draw:name="5" text:anchor-type="as-char" draw:z-index="5" svg:width="13.229166666667cm" svg:height="13.229166666667cm"><draw:image xlink:href="Pictures/2735e42e8d9dd6c4b3a3a59fc7e617e1.png" xlink:type="simple" xlink:show="embed" xlink:actuate="onLoad"/></draw:frame></text:p>
      <text:p text:style-name="Horizontal_20_Line"/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room panel integrates multiple functionalities into a single device:</text:p>
      <text:list text:style-name="List_20_1" text:continue-numbering="false">
        <text:list-item>
          <text:p text:style-name="List_20_1_Content_First"> Comfort control (HVAC, lighting)</text:p>
        </text:list-item>
        <text:list-item>
          <text:p text:style-name="List_20_1_Content"> Guest interaction (QR access, touch interface)</text:p>
        </text:list-item>
        <text:list-item>
          <text:p text:style-name="List_20_1_Content"> Service communication (DND / MUR, door-bell)</text:p>
        </text:list-item>
        <text:list-item>
          <text:p text:style-name="List_20_1_Content_Last"> Safety alerts (SOS, fire alarm)</text:p>
        </text:list-item>
      </text:list>
      <text:p text:style-name="Text_20_body">This reduces the need for multiple wall-mounted devices and improves both user experience and operational efficienc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9::25:04</meta:creation-date>
    <dc:creator>Generated</dc:creator>
    <dc:date>2026-08-20T19::25:04</dc:date>
    <dc:language>en-US</dc:language>
    <meta:editing-cycles>1</meta:editing-cycles>
    <meta:editing-duration>PT0S</meta:editing-duration>
    <dc:title>wiki:02_hiq-hotel:01_grms:02_tgp_panels:inroom</dc:title>
  </office:meta>
</office:document-meta>
</file>