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_hiq-hotel:01_grms:01_installations:start"/><text:bookmark-start text:name="__RefHeading___typical_implementations_1"/><text:bookmark-start text:name="typical_implementations"/>Typical implementations<text:bookmark-end text:name="__RefHeading___typical_implementations_1"/><text:bookmark-end text:name="typical_implementations"/></text:h>
      <text:p text:style-name="Text_20_body">This section presents typical implementations of individual GRMS IQ components, focusing on their connectivity and role within the overall system architecture.</text:p>
      <text:p text:style-name="Text_20_body">Each subpage represents a specific component and includes a schematic diagram showing:</text:p>
      <text:list text:style-name="List_20_1" text:continue-numbering="false">
        <text:list-item>
          <text:p text:style-name="List_20_1_Content_First"> wiring and connection topology</text:p>
        </text:list-item>
        <text:list-item>
          <text:p text:style-name="List_20_1_Content"> communication interfaces (e.g. RS485, Ethernet, I/O)</text:p>
        </text:list-item>
        <text:list-item>
          <text:p text:style-name="List_20_1_Content_Last"> integration with other system components</text:p>
        </text:list-item>
      </text:list>
      <text:p text:style-name="Text_20_body">The presented implementations reflect standard and validated configurations and serve as a reference for system design, installation, and integration in real-world projec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19:13</meta:creation-date>
    <dc:creator>Generated</dc:creator>
    <dc:date>2026-09-14T13::19:13</dc:date>
    <dc:language>en-US</dc:language>
    <meta:editing-cycles>1</meta:editing-cycles>
    <meta:editing-duration>PT0S</meta:editing-duration>
    <dc:title>wiki:02_hiq-hotel:01_grms:01_installations:start</dc:title>
  </office:meta>
</office:document-meta>
</file>