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_btms:01_bm-gw_web_ui:start"/><text:bookmark-start text:name="__RefHeading___bm-gw_web_ui_1"/><text:bookmark-start text:name="bm-gw_web_ui"/>BM-GW WEB UI<text:bookmark-end text:name="__RefHeading___bm-gw_web_ui_1"/><text:bookmark-end text:name="bm-gw_web_ui"/></text:h>
      <text:list text:style-name="List_20_1" text:continue-numbering="false">
        <text:list-item>
          <text:p text:style-name="List_20_1_Content_First"> Demo: <text:a xlink:type="simple" xlink:href="https://btms.robotina.com" text:style-name="Internet_20_link" text:visited-style-name="Visited_20_Internet_20_Link">BTMS BM-GW WEB UI demo</text:a></text:p>
        </text:list-item>
        <text:list-item>
          <text:p text:style-name="List_20_1_Content"> User: demo</text:p>
        </text:list-item>
        <text:list-item>
          <text:p text:style-name="List_20_1_Content_Last"> Pass: demo</text:p>
        </text:list-item>
      </text:list>
      <text:h text:style-name="Heading_20_2" text:outline-level="2"><text:bookmark-start text:name="__RefHeading___log-in_2"/><text:bookmark-start text:name="log-in"/>Log-in<text:bookmark-end text:name="__RefHeading___log-in_2"/><text:bookmark-end text:name="log-in"/></text:h>
      <text:p text:style-name="Text_20_body"><draw:frame draw:style-name="media" draw:name="0" text:anchor-type="as-char" draw:z-index="0" svg:width="26.458333333333cm" style:rel-width="100%" svg:height="26.458333333333cm" style:rel-height="scale"><draw:image xlink:href="/var/www/html/dokuwiki/data/media/wiki/btms/01_bm-gw_web_ui/bm-gw_web_ui_01.png" xlink:type="simple" xlink:show="embed" xlink:actuate="onLoad"/></draw:frame></text:p>
      <text:p text:style-name="Text_20_body">1st time log in:</text:p>
      <text:list text:style-name="List_20_1" text:continue-numbering="false">
        <text:list-item>
          <text:p text:style-name="List_20_1_Content_First"> Connect Ethernet 2 port to facility LAN</text:p>
        </text:list-item>
        <text:list-item>
          <text:p text:style-name="List_20_1_Content"> Connect PC to Ethernet 1 port (standard Ethernet cable between PC and BM-GW Ethernet 1 port)</text:p>
        </text:list-item>
        <text:list-item>
          <text:p text:style-name="List_20_1_Content"> For PC Ethernet connection set fixed IP 192.168.10.200.</text:p>
        </text:list-item>
        <text:list-item>
          <text:p text:style-name="List_20_1_Content"> Use the Internet browser to go to <text:a xlink:type="simple" xlink:href="https://192.168.10.1" text:style-name="Internet_20_link" text:visited-style-name="Visited_20_Internet_20_Link">https://192.168.10.1</text:a></text:p>
        </text:list-item>
        <text:list-item>
          <text:p text:style-name="List_20_1_Content"> Log in as:</text:p>
          <text:list text:style-name="List_20_1">
            <text:list-item>
              <text:p text:style-name="List_20_1_Content"> user: admin</text:p>
            </text:list-item>
            <text:list-item>
              <text:p text:style-name="List_20_1_Content"> password: bmgw!admin</text:p>
            </text:list-item>
          </text:list>
        </text:list-item>
        <text:list-item>
          <text:p text:style-name="List_20_1_Content_Last"> Check the WAN IP address on the Data center - Settings page and set it if necessary</text:p>
        </text:list-item>
      </text:list>
      <text:p text:style-name="Text_20_body"><draw:frame draw:style-name="media" draw:name="1" text:anchor-type="as-char" draw:z-index="1" svg:width="26.458333333333cm" style:rel-width="100%" svg:height="26.458333333333cm" style:rel-height="scale"><draw:image xlink:href="/var/www/html/dokuwiki/data/media/wiki/btms/01_bm-gw_web_ui/bm-gw_web_ui_02.png" xlink:type="simple" xlink:show="embed" xlink:actuate="onLoad"/></draw:frame></text:p>
      <text:list text:style-name="List_20_1" text:continue-numbering="false">
        <text:list-item>
          <text:p text:style-name="LastListParagraph_List_20_1_Content_First"> Connect the PC to the facility LAN and go to the <text:a xlink:type="simple" xlink:href="https://IP" text:style-name="Internet_20_link" text:visited-style-name="Visited_20_Internet_20_Link">https://IP</text:a> address of the WAN port</text:p>
        </text:list-item>
      </text:list>
      <text:h text:style-name="Heading_20_2" text:outline-level="2"><text:bookmark-start text:name="__RefHeading___general_description_3"/><text:bookmark-start text:name="general_description"/>General description<text:bookmark-end text:name="__RefHeading___general_description_3"/><text:bookmark-end text:name="general_description"/></text:h>
      <text:p text:style-name="Text_20_body"><draw:frame draw:style-name="media" draw:name="2" text:anchor-type="as-char" draw:z-index="2" svg:width="26.458333333333cm" style:rel-width="100%" svg:height="26.458333333333cm" style:rel-height="scale"><draw:image xlink:href="/var/www/html/dokuwiki/data/media/wiki/btms/01_bm-gw_web_ui/bm-gw_web_ui_03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left"> Pages tabs                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left"> Data center tree structure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left"> Page data                   </text:p>
          </table:table-cell>
        </table:table-row>
      </table:table>
      <text:h text:style-name="Heading_20_2" text:outline-level="2"><text:bookmark-start text:name="__RefHeading___data_center_4"/><text:bookmark-start text:name="data_center"/>Data center<text:bookmark-end text:name="__RefHeading___data_center_4"/><text:bookmark-end text:name="data_center"/></text:h>
      <text:h text:style-name="Heading_20_3" text:outline-level="3"><text:bookmark-start text:name="__RefHeading___real-time_data_5"/><text:bookmark-start text:name="real-time_data"/>Real-time data<text:bookmark-end text:name="__RefHeading___real-time_data_5"/><text:bookmark-end text:name="real-time_data"/></text:h>
      <text:p text:style-name="Text_20_body"><draw:frame draw:style-name="media" draw:name="3" text:anchor-type="as-char" draw:z-index="3" svg:width="26.458333333333cm" style:rel-width="100%" svg:height="26.458333333333cm" style:rel-height="scale"><draw:image xlink:href="/var/www/html/dokuwiki/data/media/wiki/btms/01_bm-gw_web_ui/bm-gw_web_ui_04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left"> Tabular display of data for the Data Center       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left"> Select a parameter for the graphic display        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left"> Graphic bar-graph data display for the data center  </text:p>
          </table:table-cell>
        </table:table-row>
      </table:table>
      <text:h text:style-name="Heading_20_3" text:outline-level="3"><text:bookmark-start text:name="__RefHeading___discharge_data_6"/><text:bookmark-start text:name="discharge_data"/>Discharge data<text:bookmark-end text:name="__RefHeading___discharge_data_6"/><text:bookmark-end text:name="discharge_data"/></text:h>
      <text:p text:style-name="Text_20_body"><draw:frame draw:style-name="media" draw:name="4" text:anchor-type="as-char" draw:z-index="4" svg:width="26.458333333333cm" style:rel-width="100%" svg:height="26.458333333333cm" style:rel-height="scale"><draw:image xlink:href="/var/www/html/dokuwiki/data/media/wiki/btms/01_bm-gw_web_ui/bm-gw_web_ui_05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left"> Discharge events table              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left"> String time-plot for discharge event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left"> Cell time-plot for discharge event    </text:p>
          </table:table-cell>
        </table:table-row>
      </table:table>
      <text:h text:style-name="Heading_20_4" text:outline-level="4"><text:bookmark-start text:name="__RefHeading___string_time-plot_for_discharge_event_7"/><text:bookmark-start text:name="string_time-plot_for_discharge_event"/>String time-plot for discharge event<text:bookmark-end text:name="__RefHeading___string_time-plot_for_discharge_event_7"/><text:bookmark-end text:name="string_time-plot_for_discharge_event"/></text:h>
      <text:p text:style-name="Text_20_body"><draw:frame draw:style-name="media" draw:name="5" text:anchor-type="as-char" draw:z-index="5" svg:width="26.458333333333cm" style:rel-width="100%" svg:height="26.458333333333cm" style:rel-height="scale"><draw:image xlink:href="/var/www/html/dokuwiki/data/media/wiki/btms/01_bm-gw_web_ui/bm-gw_web_ui_06.png" xlink:type="simple" xlink:show="embed" xlink:actuate="onLoad"/></draw:frame></text:p>
      <text:h text:style-name="Heading_20_4" text:outline-level="4"><text:bookmark-start text:name="__RefHeading___cell_time-plot_for_discharge_event_8"/><text:bookmark-start text:name="cell_time-plot_for_discharge_event"/>Cell time-plot for discharge event<text:bookmark-end text:name="__RefHeading___cell_time-plot_for_discharge_event_8"/><text:bookmark-end text:name="cell_time-plot_for_discharge_event"/></text:h>
      <text:p text:style-name="Text_20_body"><draw:frame draw:style-name="media" draw:name="6" text:anchor-type="as-char" draw:z-index="6" svg:width="26.458333333333cm" style:rel-width="100%" svg:height="26.458333333333cm" style:rel-height="scale"><draw:image xlink:href="/var/www/html/dokuwiki/data/media/wiki/btms/01_bm-gw_web_ui/bm-gw_web_ui_07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left"> Cell selection  </text:p>
          </table:table-cell>
        </table:table-row>
      </table:table>
      <text:h text:style-name="Heading_20_3" text:outline-level="3"><text:bookmark-start text:name="__RefHeading___alarm_9"/><text:bookmark-start text:name="alarm"/>Alarm<text:bookmark-end text:name="__RefHeading___alarm_9"/><text:bookmark-end text:name="alarm"/></text:h>
      <text:p text:style-name="Text_20_body"><draw:frame draw:style-name="media" draw:name="7" text:anchor-type="as-char" draw:z-index="7" svg:width="26.458333333333cm" style:rel-width="100%" svg:height="26.458333333333cm" style:rel-height="scale"><draw:image xlink:href="/var/www/html/dokuwiki/data/media/wiki/btms/01_bm-gw_web_ui/bm-gw_web_ui_08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left"> Alarms sub-page selection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left"> Alarms table               </text:p>
          </table:table-cell>
        </table:table-row>
      </table:table>
      <text:h text:style-name="Heading_20_4" text:outline-level="4"><text:bookmark-start text:name="__RefHeading___e-mails_10"/><text:bookmark-start text:name="e-mails"/>E-mails<text:bookmark-end text:name="__RefHeading___e-mails_10"/><text:bookmark-end text:name="e-mails"/></text:h>
      <text:p text:style-name="Text_20_body"><draw:frame draw:style-name="media" draw:name="8" text:anchor-type="as-char" draw:z-index="8" svg:width="26.458333333333cm" style:rel-width="100%" svg:height="26.458333333333cm" style:rel-height="scale"><draw:image xlink:href="/var/www/html/dokuwiki/data/media/wiki/btms/01_bm-gw_web_ui/bm-gw_web_ui_09.png" xlink:type="simple" xlink:show="embed" xlink:actuate="onLoad"/></draw:frame></text:p>
      <text:h text:style-name="Heading_20_4" text:outline-level="4"><text:bookmark-start text:name="__RefHeading___sms_11"/><text:bookmark-start text:name="sms"/>SMS<text:bookmark-end text:name="__RefHeading___sms_11"/><text:bookmark-end text:name="sms"/></text:h>
      <text:p text:style-name="Text_20_body"><draw:frame draw:style-name="media" draw:name="9" text:anchor-type="as-char" draw:z-index="9" svg:width="26.458333333333cm" style:rel-width="100%" svg:height="26.458333333333cm" style:rel-height="scale"><draw:image xlink:href="/var/www/html/dokuwiki/data/media/wiki/btms/01_bm-gw_web_ui/bm-gw_web_ui_10.png" xlink:type="simple" xlink:show="embed" xlink:actuate="onLoad"/></draw:frame></text:p>
      <text:h text:style-name="Heading_20_3" text:outline-level="3"><text:bookmark-start text:name="__RefHeading___settings_12"/><text:bookmark-start text:name="settings"/>Settings<text:bookmark-end text:name="__RefHeading___settings_12"/><text:bookmark-end text:name="settings"/></text:h>
      <text:h text:style-name="Heading_20_4" text:outline-level="4"><text:bookmark-start text:name="__RefHeading___network_settings_ntp_settings_13"/><text:bookmark-start text:name="network_settings_ntp_settings"/>Network settings, NTP settings<text:bookmark-end text:name="__RefHeading___network_settings_ntp_settings_13"/><text:bookmark-end text:name="network_settings_ntp_settings"/></text:h>
      <text:p text:style-name="Text_20_body"><draw:frame draw:style-name="media" draw:name="10" text:anchor-type="as-char" draw:z-index="10" svg:width="26.458333333333cm" style:rel-width="100%" svg:height="26.458333333333cm" style:rel-height="scale"><draw:image xlink:href="/var/www/html/dokuwiki/data/media/wiki/btms/01_bm-gw_web_ui/bm-gw_web_ui_11.png" xlink:type="simple" xlink:show="embed" xlink:actuate="onLoad"/></draw:frame></text:p>
      <text:h text:style-name="Heading_20_4" text:outline-level="4"><text:bookmark-start text:name="__RefHeading___time_settings_users_14"/><text:bookmark-start text:name="time_settings_users"/>Time settings, Users<text:bookmark-end text:name="__RefHeading___time_settings_users_14"/><text:bookmark-end text:name="time_settings_users"/></text:h>
      <text:p text:style-name="Text_20_body"><draw:frame draw:style-name="media" draw:name="11" text:anchor-type="as-char" draw:z-index="11" svg:width="26.458333333333cm" style:rel-width="100%" svg:height="26.458333333333cm" style:rel-height="scale"><draw:image xlink:href="/var/www/html/dokuwiki/data/media/wiki/btms/01_bm-gw_web_ui/bm-gw_web_ui_12.png" xlink:type="simple" xlink:show="embed" xlink:actuate="onLoad"/></draw:frame></text:p>
      <text:h text:style-name="Heading_20_4" text:outline-level="4"><text:bookmark-start text:name="__RefHeading___snmp_settings_sms_notifications_project_settings_data_export_15"/><text:bookmark-start text:name="snmp_settings_sms_notifications_project_settings_data_export"/>SNMP settings, SMS notifications, Project settings, Data export<text:bookmark-end text:name="__RefHeading___snmp_settings_sms_notifications_project_settings_data_export_15"/><text:bookmark-end text:name="snmp_settings_sms_notifications_project_settings_data_export"/></text:h>
      <text:p text:style-name="Text_20_body"><draw:frame draw:style-name="media" draw:name="12" text:anchor-type="as-char" draw:z-index="12" svg:width="26.458333333333cm" style:rel-width="100%" svg:height="26.458333333333cm" style:rel-height="scale"><draw:image xlink:href="/var/www/html/dokuwiki/data/media/wiki/btms/01_bm-gw_web_ui/bm-gw_web_ui_13.png" xlink:type="simple" xlink:show="embed" xlink:actuate="onLoad"/></draw:frame></text:p>
      <text:h text:style-name="Heading_20_2" text:outline-level="2"><text:bookmark-start text:name="__RefHeading___ups_16"/><text:bookmark-start text:name="ups"/>UPS<text:bookmark-end text:name="__RefHeading___ups_16"/><text:bookmark-end text:name="ups"/></text:h>
      <text:h text:style-name="Heading_20_3" text:outline-level="3"><text:bookmark-start text:name="__RefHeading___real-time_data_17"/><text:bookmark-start text:name="real-time_data1"/>Real-time data<text:bookmark-end text:name="__RefHeading___real-time_data_17"/><text:bookmark-end text:name="real-time_data1"/></text:h>
      <text:p text:style-name="Text_20_body"><draw:frame draw:style-name="media" draw:name="13" text:anchor-type="as-char" draw:z-index="13" svg:width="26.458333333333cm" style:rel-width="100%" svg:height="26.458333333333cm" style:rel-height="scale"><draw:image xlink:href="/var/www/html/dokuwiki/data/media/wiki/btms/01_bm-gw_web_ui/bm-gw_web_ui_14.png" xlink:type="simple" xlink:show="embed" xlink:actuate="onLoad"/></draw:frame></text:p>
      <text:h text:style-name="Heading_20_3" text:outline-level="3"><text:bookmark-start text:name="__RefHeading___history_data_18"/><text:bookmark-start text:name="history_data"/>History data<text:bookmark-end text:name="__RefHeading___history_data_18"/><text:bookmark-end text:name="history_data"/></text:h>
      <text:p text:style-name="Text_20_body"><draw:frame draw:style-name="media" draw:name="14" text:anchor-type="as-char" draw:z-index="14" svg:width="26.458333333333cm" style:rel-width="100%" svg:height="26.458333333333cm" style:rel-height="scale"><draw:image xlink:href="/var/www/html/dokuwiki/data/media/wiki/btms/01_bm-gw_web_ui/bm-gw_web_ui_15.png" xlink:type="simple" xlink:show="embed" xlink:actuate="onLoad"/></draw:frame></text:p>
      <text:h text:style-name="Heading_20_3" text:outline-level="3"><text:bookmark-start text:name="__RefHeading___discharge_data_19"/><text:bookmark-start text:name="discharge_data1"/>Discharge data<text:bookmark-end text:name="__RefHeading___discharge_data_19"/><text:bookmark-end text:name="discharge_data1"/></text:h>
      <text:p text:style-name="Text_20_body"><draw:frame draw:style-name="media" draw:name="15" text:anchor-type="as-char" draw:z-index="15" svg:width="26.458333333333cm" style:rel-width="100%" svg:height="26.458333333333cm" style:rel-height="scale"><draw:image xlink:href="/var/www/html/dokuwiki/data/media/wiki/btms/01_bm-gw_web_ui/bm-gw_web_ui_16.png" xlink:type="simple" xlink:show="embed" xlink:actuate="onLoad"/></draw:frame></text:p>
      <text:h text:style-name="Heading_20_4" text:outline-level="4"><text:bookmark-start text:name="__RefHeading___string_time-plot_20"/><text:bookmark-start text:name="string_time-plot"/>String time-plot<text:bookmark-end text:name="__RefHeading___string_time-plot_20"/><text:bookmark-end text:name="string_time-plot"/></text:h>
      <text:p text:style-name="Text_20_body"><draw:frame draw:style-name="media" draw:name="16" text:anchor-type="as-char" draw:z-index="16" svg:width="26.458333333333cm" style:rel-width="100%" svg:height="26.458333333333cm" style:rel-height="scale"><draw:image xlink:href="/var/www/html/dokuwiki/data/media/wiki/btms/01_bm-gw_web_ui/bm-gw_web_ui_17.png" xlink:type="simple" xlink:show="embed" xlink:actuate="onLoad"/></draw:frame></text:p>
      <text:h text:style-name="Heading_20_4" text:outline-level="4"><text:bookmark-start text:name="__RefHeading___cell_time-plot_21"/><text:bookmark-start text:name="cell_time-plot"/>Cell time-plot<text:bookmark-end text:name="__RefHeading___cell_time-plot_21"/><text:bookmark-end text:name="cell_time-plot"/></text:h>
      <text:p text:style-name="Text_20_body"><draw:frame draw:style-name="media" draw:name="17" text:anchor-type="as-char" draw:z-index="17" svg:width="26.458333333333cm" style:rel-width="100%" svg:height="26.458333333333cm" style:rel-height="scale"><draw:image xlink:href="/var/www/html/dokuwiki/data/media/wiki/btms/01_bm-gw_web_ui/bm-gw_web_ui_18.png" xlink:type="simple" xlink:show="embed" xlink:actuate="onLoad"/></draw:frame></text:p>
      <text:h text:style-name="Heading_20_3" text:outline-level="3"><text:bookmark-start text:name="__RefHeading___alarm_22"/><text:bookmark-start text:name="alarm1"/>Alarm<text:bookmark-end text:name="__RefHeading___alarm_22"/><text:bookmark-end text:name="alarm1"/></text:h>
      <text:p text:style-name="Text_20_body"><draw:frame draw:style-name="media" draw:name="18" text:anchor-type="as-char" draw:z-index="18" svg:width="26.458333333333cm" style:rel-width="100%" svg:height="26.458333333333cm" style:rel-height="scale"><draw:image xlink:href="/var/www/html/dokuwiki/data/media/wiki/btms/01_bm-gw_web_ui/bm-gw_web_ui_19.png" xlink:type="simple" xlink:show="embed" xlink:actuate="onLoad"/></draw:frame></text:p>
      <text:h text:style-name="Heading_20_2" text:outline-level="2"><text:bookmark-start text:name="__RefHeading___string_23"/><text:bookmark-start text:name="string"/>String<text:bookmark-end text:name="__RefHeading___string_23"/><text:bookmark-end text:name="string"/></text:h>
      <text:h text:style-name="Heading_20_3" text:outline-level="3"><text:bookmark-start text:name="__RefHeading___real-time_data_24"/><text:bookmark-start text:name="real-time_data2"/>Real-time data<text:bookmark-end text:name="__RefHeading___real-time_data_24"/><text:bookmark-end text:name="real-time_data2"/></text:h>
      <text:h text:style-name="Heading_20_4" text:outline-level="4"><text:bookmark-start text:name="__RefHeading___string_25"/><text:bookmark-start text:name="string1"/>String<text:bookmark-end text:name="__RefHeading___string_25"/><text:bookmark-end text:name="string1"/></text:h>
      <text:p text:style-name="Text_20_body"><draw:frame draw:style-name="media" draw:name="19" text:anchor-type="as-char" draw:z-index="19" svg:width="26.458333333333cm" style:rel-width="100%" svg:height="26.458333333333cm" style:rel-height="scale"><draw:image xlink:href="/var/www/html/dokuwiki/data/media/wiki/btms/01_bm-gw_web_ui/bm-gw_web_ui_20.png" xlink:type="simple" xlink:show="embed" xlink:actuate="onLoad"/></draw:frame></text:p>
      <text:h text:style-name="Heading_20_4" text:outline-level="4"><text:bookmark-start text:name="__RefHeading___cells_26"/><text:bookmark-start text:name="cells"/>Cells<text:bookmark-end text:name="__RefHeading___cells_26"/><text:bookmark-end text:name="cells"/></text:h>
      <text:p text:style-name="Text_20_body"><draw:frame draw:style-name="media" draw:name="20" text:anchor-type="as-char" draw:z-index="20" svg:width="26.458333333333cm" style:rel-width="100%" svg:height="26.458333333333cm" style:rel-height="scale"><draw:image xlink:href="/var/www/html/dokuwiki/data/media/wiki/btms/01_bm-gw_web_ui/bm-gw_web_ui_21.png" xlink:type="simple" xlink:show="embed" xlink:actuate="onLoad"/></draw:frame></text:p>
      <text:h text:style-name="Heading_20_3" text:outline-level="3"><text:bookmark-start text:name="__RefHeading___history_data_27"/><text:bookmark-start text:name="history_data1"/>History data<text:bookmark-end text:name="__RefHeading___history_data_27"/><text:bookmark-end text:name="history_data1"/></text:h>
      <text:h text:style-name="Heading_20_4" text:outline-level="4"><text:bookmark-start text:name="__RefHeading___string_28"/><text:bookmark-start text:name="string2"/>String<text:bookmark-end text:name="__RefHeading___string_28"/><text:bookmark-end text:name="string2"/></text:h>
      <text:p text:style-name="Text_20_body"><draw:frame draw:style-name="media" draw:name="21" text:anchor-type="as-char" draw:z-index="21" svg:width="26.458333333333cm" style:rel-width="100%" svg:height="26.458333333333cm" style:rel-height="scale"><draw:image xlink:href="/var/www/html/dokuwiki/data/media/wiki/btms/01_bm-gw_web_ui/bm-gw_web_ui_22.png" xlink:type="simple" xlink:show="embed" xlink:actuate="onLoad"/></draw:frame></text:p>
      <text:h text:style-name="Heading_20_4" text:outline-level="4"><text:bookmark-start text:name="__RefHeading___cells_29"/><text:bookmark-start text:name="cells1"/>Cells<text:bookmark-end text:name="__RefHeading___cells_29"/><text:bookmark-end text:name="cells1"/></text:h>
      <text:p text:style-name="Text_20_body"><draw:frame draw:style-name="media" draw:name="22" text:anchor-type="as-char" draw:z-index="22" svg:width="26.458333333333cm" style:rel-width="100%" svg:height="26.458333333333cm" style:rel-height="scale"><draw:image xlink:href="/var/www/html/dokuwiki/data/media/wiki/btms/01_bm-gw_web_ui/bm-gw_web_ui_23.png" xlink:type="simple" xlink:show="embed" xlink:actuate="onLoad"/></draw:frame></text:p>
      <text:h text:style-name="Heading_20_3" text:outline-level="3"><text:bookmark-start text:name="__RefHeading___discharge_data_30"/><text:bookmark-start text:name="discharge_data2"/>Discharge data<text:bookmark-end text:name="__RefHeading___discharge_data_30"/><text:bookmark-end text:name="discharge_data2"/></text:h>
      <text:p text:style-name="Text_20_body"><draw:frame draw:style-name="media" draw:name="23" text:anchor-type="as-char" draw:z-index="23" svg:width="26.458333333333cm" style:rel-width="100%" svg:height="26.458333333333cm" style:rel-height="scale"><draw:image xlink:href="/var/www/html/dokuwiki/data/media/wiki/btms/01_bm-gw_web_ui/bm-gw_web_ui_24.png" xlink:type="simple" xlink:show="embed" xlink:actuate="onLoad"/></draw:frame></text:p>
      <text:h text:style-name="Heading_20_4" text:outline-level="4"><text:bookmark-start text:name="__RefHeading___string_time-plot_31"/><text:bookmark-start text:name="string_time-plot1"/>String time-plot<text:bookmark-end text:name="__RefHeading___string_time-plot_31"/><text:bookmark-end text:name="string_time-plot1"/></text:h>
      <text:p text:style-name="Text_20_body"><draw:frame draw:style-name="media" draw:name="24" text:anchor-type="as-char" draw:z-index="24" svg:width="26.458333333333cm" style:rel-width="100%" svg:height="26.458333333333cm" style:rel-height="scale"><draw:image xlink:href="/var/www/html/dokuwiki/data/media/wiki/btms/01_bm-gw_web_ui/bm-gw_web_ui_25.png" xlink:type="simple" xlink:show="embed" xlink:actuate="onLoad"/></draw:frame></text:p>
      <text:h text:style-name="Heading_20_4" text:outline-level="4"><text:bookmark-start text:name="__RefHeading___cell_time-plot_32"/><text:bookmark-start text:name="cell_time-plot1"/>Cell time-plot<text:bookmark-end text:name="__RefHeading___cell_time-plot_32"/><text:bookmark-end text:name="cell_time-plot1"/></text:h>
      <text:p text:style-name="Text_20_body"><draw:frame draw:style-name="media" draw:name="25" text:anchor-type="as-char" draw:z-index="25" svg:width="26.458333333333cm" style:rel-width="100%" svg:height="26.458333333333cm" style:rel-height="scale"><draw:image xlink:href="/var/www/html/dokuwiki/data/media/wiki/btms/01_bm-gw_web_ui/bm-gw_web_ui_26.png" xlink:type="simple" xlink:show="embed" xlink:actuate="onLoad"/></draw:frame></text:p>
      <text:h text:style-name="Heading_20_3" text:outline-level="3"><text:bookmark-start text:name="__RefHeading___alarm_33"/><text:bookmark-start text:name="alarm2"/>Alarm<text:bookmark-end text:name="__RefHeading___alarm_33"/><text:bookmark-end text:name="alarm2"/></text:h>
      <text:p text:style-name="Text_20_body"><draw:frame draw:style-name="media" draw:name="26" text:anchor-type="as-char" draw:z-index="26" svg:width="26.458333333333cm" style:rel-width="100%" svg:height="26.458333333333cm" style:rel-height="scale"><draw:image xlink:href="/var/www/html/dokuwiki/data/media/wiki/btms/01_bm-gw_web_ui/bm-gw_web_ui_27.png" xlink:type="simple" xlink:show="embed" xlink:actuate="onLoad"/></draw:frame></text:p>
      <text:h text:style-name="Heading_20_3" text:outline-level="3"><text:bookmark-start text:name="__RefHeading___settings_34"/><text:bookmark-start text:name="settings1"/>Settings<text:bookmark-end text:name="__RefHeading___settings_34"/><text:bookmark-end text:name="settings1"/></text:h>
      <text:p text:style-name="Text_20_body"><draw:frame draw:style-name="media" draw:name="27" text:anchor-type="as-char" draw:z-index="27" svg:width="26.458333333333cm" style:rel-width="100%" svg:height="26.458333333333cm" style:rel-height="scale"><draw:image xlink:href="/var/www/html/dokuwiki/data/media/wiki/btms/01_bm-gw_web_ui/bm-gw_web_ui_28.png" xlink:type="simple" xlink:show="embed" xlink:actuate="onLoad"/></draw:frame></text:p>
      <text:p text:style-name="Text_20_body">Enable for which alarm SMS / e-mail will be s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5::20:31</meta:creation-date>
    <dc:creator>Generated</dc:creator>
    <dc:date>2026-08-28T15::20:31</dc:date>
    <dc:language>en-US</dc:language>
    <meta:editing-cycles>1</meta:editing-cycles>
    <meta:editing-duration>PT0S</meta:editing-duration>
    <dc:title>wiki:01_btms:01_bm-gw_web_ui:start</dc:title>
  </office:meta>
</office:document-meta>
</file>