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32ee4dc0a4934b6cc791cd01c0341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01_btms:00_th_monitoring:start"/><text:bookmark-start text:name="__RefHeading___temperature_and_humidity_monitoring_1"/><text:bookmark-start text:name="temperature_and_humidity_monitoring"/>Temperature and humidity monitoring<text:bookmark-end text:name="__RefHeading___temperature_and_humidity_monitoring_1"/><text:bookmark-end text:name="temperature_and_humidity_monitoring"/></text:h>
      <text:p text:style-name="Text_20_body">The system is intended for monitoring temperatures and relative humidity in rack cabinets of data centers. Allows connection of up to 120 sensors to one controller. The number of controllers per system is practically unlimited.</text:p>
      <text:h text:style-name="Heading_20_2" text:outline-level="2"><text:bookmark-start text:name="__RefHeading___hw_and_wiring_2"/><text:bookmark-start text:name="hw_and_wiring"/>HW and wiring<text:bookmark-end text:name="__RefHeading___hw_and_wiring_2"/><text:bookmark-end text:name="hw_and_wiring"/></text:h>
      <text:p text:style-name="Text_20_body"><draw:frame draw:style-name="media" draw:name="0" text:anchor-type="as-char" draw:z-index="0" svg:width="38.126458333333cm" style:rel-width="100%" svg:height="18.547291666667cm" style:rel-height="scale"><draw:image xlink:href="Pictures/c032ee4dc0a4934b6cc791cd01c03416.png" xlink:type="simple" xlink:show="embed" xlink:actuate="onLoad"/></draw:frame></text:p>
      <text:h text:style-name="Heading_20_2" text:outline-level="2"><text:bookmark-start text:name="__RefHeading___sw_th-mc_configurator_3"/><text:bookmark-start text:name="sw_th-mc_configurator"/>SW (TH-MC &amp; Configurator)<text:bookmark-end text:name="__RefHeading___sw_th-mc_configurator_3"/><text:bookmark-end text:name="sw_th-mc_configurator"/></text:h>
      <text:h text:style-name="Heading_20_3" text:outline-level="3"><text:bookmark-start text:name="__RefHeading___main_page_4"/><text:bookmark-start text:name="main_page"/>Main page<text:bookmark-end text:name="__RefHeading___main_page_4"/><text:bookmark-end text:name="main_pag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able:table table:style-name="Table">
              <table:table-column/>
              <table:table-column/>
              <table:table-row>
                <table:table-cell office:value-type="string" table:style-name="tableheader">
                  <text:p text:style-name="Table_20_Heading">  1  </text:p>
                </table:table-cell>
                <table:table-cell office:value-type="string" table:style-name="tablecell">
                  <text:p text:style-name="tablealignleft"> New sensor                                                                                                                              </text:p>
                </table:table-cell>
              </table:table-row>
              <table:table-row>
                <table:table-cell office:value-type="string" table:style-name="tableheader">
                  <text:p text:style-name="Table_20_Heading">  2  </text:p>
                </table:table-cell>
                <table:table-cell office:value-type="string" table:style-name="tablecell">
                  <text:p text:style-name="tablealignleft"> Sensor table - Select empty single cell to Assign new sensor to cell or select assigned cer to un-assign (only if new sensor is empty)  </text:p>
                </table:table-cell>
              </table:table-row>
              <table:table-row>
                <table:table-cell office:value-type="string" table:style-name="tableheader">
                  <text:p text:style-name="Table_20_Heading">  3  </text:p>
                </table:table-cell>
                <table:table-cell office:value-type="string" table:style-name="tablecell">
                  <text:p text:style-name="tablealignleft"> Statistics of all sensors.                                                                                                              </text:p>
                </table:table-cell>
              </table:table-row>
            </table:table>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Press [Assign] to assign new sensor to selected cell 001.</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Press [Unassign] to move selected sensor 001 to New sensor.</text:p>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Press [Clear Alarms] to clear alarms from selected cell. </text:p>
            <text:p text:style-name="Text_20_body">Multiple cells can be selected.</text:p>
          </table:table-cell>
        </table:table-row>
      </table:table>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Press [Clear error] to clear errors from selected cell. </text:p>
            <text:p text:style-name="Text_20_body">Multiple cells can be selected.</text:p>
          </table:table-cell>
        </table:table-row>
      </table:table>
      <text:h text:style-name="Heading_20_3" text:outline-level="3"><text:bookmark-start text:name="__RefHeading___events_list_5"/><text:bookmark-start text:name="events_list"/>Events list<text:bookmark-end text:name="__RefHeading___events_list_5"/><text:bookmark-end text:name="events_list"/></text:h>
      <text:p text:style-name="Text_20_body">MC put all events (sensors move and alarms) in FIFO list (100 events in total). On Configurator page Events last 25 events are shown.</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able:table-row>
      </table:table>
      <text:h text:style-name="Heading_20_3" text:outline-level="3"><text:bookmark-start text:name="__RefHeading___system_6"/><text:bookmark-start text:name="system"/>System<text:bookmark-end text:name="__RefHeading___system_6"/><text:bookmark-end text:name="system"/></text:h>
      <text:p text:style-name="Text_20_body">System overview and settings.</text:p>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able:table table:style-name="Table">
              <table:table-column/>
              <table:table-column/>
              <table:table-row>
                <table:table-cell office:value-type="string" table:style-name="tableheader">
                  <text:p text:style-name="Table_20_Heading">  1  </text:p>
                </table:table-cell>
                <table:table-cell office:value-type="string" table:style-name="tablecell">
                  <text:p text:style-name="tablealignleft"> System settings:<text:line-break/>- MC serial number<text:line-break/>- SW version<text:line-break/>- MC Kernel version<text:line-break/>- MC IP    </text:p>
                </table:table-cell>
              </table:table-row>
              <table:table-row>
                <table:table-cell office:value-type="string" table:style-name="tableheader">
                  <text:p text:style-name="Table_20_Heading">  2  </text:p>
                </table:table-cell>
                <table:table-cell office:value-type="string" table:style-name="tablecell">
                  <text:p text:style-name="tablealignleft"> MC RTC<text:line-break/>Important for event logger                                                     </text:p>
                </table:table-cell>
              </table:table-row>
              <table:table-row>
                <table:table-cell office:value-type="string" table:style-name="tableheader">
                  <text:p text:style-name="Table_20_Heading">  3  </text:p>
                </table:table-cell>
                <table:table-cell office:value-type="string" table:style-name="tablecell">
                  <text:p text:style-name="tablealignleft"> Permanent memory management: <text:line-break/>Alarm settings are stored to permanent (EEPROM) memory  </text:p>
                </table:table-cell>
              </table:table-row>
              <table:table-row>
                <table:table-cell office:value-type="string" table:style-name="tableheader">
                  <text:p text:style-name="Table_20_Heading">  4  </text:p>
                </table:table-cell>
                <table:table-cell office:value-type="string" table:style-name="tablecell">
                  <text:p text:style-name="tablealignleft"> Alarm settings<text:line-break/>Set to 0 to disable alarm or alarm clear functionality.                </text:p>
                </table:table-cell>
              </table:table-row>
            </table:table>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0::30:36</meta:creation-date>
    <dc:creator>Generated</dc:creator>
    <dc:date>2026-09-14T00::30:36</dc:date>
    <dc:language>en-US</dc:language>
    <meta:editing-cycles>1</meta:editing-cycles>
    <meta:editing-duration>PT0S</meta:editing-duration>
    <dc:title>wiki:01_btms:00_th_monitoring:start</dc:title>
  </office:meta>
</office:document-meta>
</file>