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01.battery_iq:start"/><text:bookmark-start text:name="__RefHeading___battery_iq_1"/><text:bookmark-start text:name="battery_iq"/>Battery IQ<text:bookmark-end text:name="__RefHeading___battery_iq_1"/><text:bookmark-end text:name="battery_iq"/></text:h>
      <text:p text:style-name="Text_20_body">Battery IQ is a modular software platform that operates alongside BTMS hardware to provide real-time monitoring, data logging, and predictive analytics for battery systems. It gathers voltage, temperature, internal resistance, and current data from battery cells and strings, calculates SOC (State of Charge) and SOH (State of Health), and supports local and remote access for diagnostics and management. The software supports both local installations (via HTTP server) and cloud-hosted SAAS deployments, ensuring flexibility in critical infrastructure environments.</text:p>
      <text:p text:style-name="Text_20_body"><text:a xlink:type="simple" xlink:href="https://biq.robotina.si/" text:style-name="Internet_20_link" text:visited-style-name="Visited_20_Internet_20_Link">https://biq.robotina.si/</text:a></text:p>
      <text:p text:style-name="Text_20_body"><text:span text:style-name="Emphasis">Content in preparation. Please check back soo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3::00:37</meta:creation-date>
    <dc:creator>Generated</dc:creator>
    <dc:date>2026-09-13T13::00:37</dc:date>
    <dc:language>en-US</dc:language>
    <meta:editing-cycles>1</meta:editing-cycles>
    <meta:editing-duration>PT0S</meta:editing-duration>
    <dc:title>wiki:01.battery_iq:start</dc:title>
  </office:meta>
</office:document-meta>
</file>