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5.saas:02.battery_iq_saas:start"/><text:bookmark-start text:name="__RefHeading___battery_iq_as_saas_1"/><text:bookmark-start text:name="battery_iq_as_saas"/>Battery IQ as SAAS<text:bookmark-end text:name="__RefHeading___battery_iq_as_saas_1"/><text:bookmark-end text:name="battery_iq_as_saas"/></text:h>
      <text:p text:style-name="Text_20_body">Users access system dashboards through a browser to view alarms, measurements, and AI predictions. The SaaS model eliminates the need for on-site servers, enabling efficient scaling, updates, and integration with other enterprise systems.</text:p>
      <text:p text:style-name="Text_20_body"><text:span text:style-name="Emphasis">Content in preparation. Please check back so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3::14:35</meta:creation-date>
    <dc:creator>Generated</dc:creator>
    <dc:date>2026-09-01T13::14:35</dc:date>
    <dc:language>en-US</dc:language>
    <meta:editing-cycles>1</meta:editing-cycles>
    <meta:editing-duration>PT0S</meta:editing-duration>
    <dc:title>wiki:01.battery_iq:05.saas:02.battery_iq_saas:start</dc:title>
  </office:meta>
</office:document-meta>
</file>