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5.saas:01.secure_cloud_connection:start"/><text:bookmark-start text:name="__RefHeading___secure_cloud_connection_1"/><text:bookmark-start text:name="secure_cloud_connection"/>Secure Cloud connection<text:bookmark-end text:name="__RefHeading___secure_cloud_connection_1"/><text:bookmark-end text:name="secure_cloud_connection"/></text:h>
      <text:p text:style-name="Text_20_body">BM-GW ensures encrypted data transmission via TLS, with a local SQL buffer to prevent data loss. Communication is established through MQTT and HTTP, complying with GDPR and enterprise IT standards.</text:p>
      <text:p text:style-name="Text_20_body"><text:span text:style-name="Emphasis">Content in preparation. Please check back so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48:07</meta:creation-date>
    <dc:creator>Generated</dc:creator>
    <dc:date>2026-08-31T01::48:07</dc:date>
    <dc:language>en-US</dc:language>
    <meta:editing-cycles>1</meta:editing-cycles>
    <meta:editing-duration>PT0S</meta:editing-duration>
    <dc:title>wiki:01.battery_iq:05.saas:01.secure_cloud_connection:start</dc:title>
  </office:meta>
</office:document-meta>
</file>