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01.battery_iq:04.battery_iq_sw:04.ai_predictions:start"/><text:bookmark-start text:name="__RefHeading___ai_and_predictions_1"/><text:bookmark-start text:name="ai_and_predictions"/>AI and Predictions<text:bookmark-end text:name="__RefHeading___ai_and_predictions_1"/><text:bookmark-end text:name="ai_and_prediction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11::29:34</meta:creation-date>
    <dc:creator>Generated</dc:creator>
    <dc:date>2026-08-31T11::29:34</dc:date>
    <dc:language>en-US</dc:language>
    <meta:editing-cycles>1</meta:editing-cycles>
    <meta:editing-duration>PT0S</meta:editing-duration>
    <dc:title>wiki:01.battery_iq:04.battery_iq_sw:04.ai_predictions:start</dc:title>
  </office:meta>
</office:document-meta>
</file>