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4.battery_iq_sw:01.monitoring_management:start"/><text:bookmark-start text:name="__RefHeading___monitoring_management_1"/><text:bookmark-start text:name="monitoring_management"/>Monitoring &amp; Management<text:bookmark-end text:name="__RefHeading___monitoring_management_1"/><text:bookmark-end text:name="monitoring_management"/></text:h>
      <text:p text:style-name="Text_20_body">BM-SM and BM-GW collect sensor data for visualization via HTTP interface or HMI. Users can monitor all battery metrics in real-time, configure thresholds, and manage system behavior.</text:p>
      <text:h text:style-name="Heading_20_2" text:outline-level="2"><text:bookmark-start text:name="__RefHeading___voltage_balancing_2"/><text:bookmark-start text:name="voltage_balancing"/>Voltage Balancing<text:bookmark-end text:name="__RefHeading___voltage_balancing_2"/><text:bookmark-end text:name="voltage_balancing"/></text:h>
      <text:p text:style-name="Text_20_body">BTMS provides a voltage balancing function that allows the battery string to maintain optimal active status, thereby enhancing battery backup time and operational lifespan.</text:p>
      <text:p text:style-name="Text_20_body">When the battery string is in a floating status and the balancing function is enabled, BM-SS will initiate the balancing process once the set balancing period is reached (2 minutes). </text:p>
      <text:p text:style-name="Text_20_body">It calculates the balance for all batteries in the string. If the voltage deviation exceeds the set threshold, BM-SS will send a balancing command to the four battery cell sensors with the highest voltage. </text:p>
      <text:p text:style-name="Text_20_body">Upon receiving the balance command, each BM-CS cell sensor's LED will flash three times consecutively to indicate balancing discharge. The discharge current for balancing is 200 mA, and the balancing process typically takes about 1 minute.</text:p>
      <text:p text:style-name="Text_20_body"><text:span text:style-name="Emphasis">Content in preparation. Please check back so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13:27</meta:creation-date>
    <dc:creator>Generated</dc:creator>
    <dc:date>2026-09-01T13::13:27</dc:date>
    <dc:language>en-US</dc:language>
    <meta:editing-cycles>1</meta:editing-cycles>
    <meta:editing-duration>PT0S</meta:editing-duration>
    <dc:title>wiki:01.battery_iq:04.battery_iq_sw:01.monitoring_management:start</dc:title>
  </office:meta>
</office:document-meta>
</file>