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3.server_room_management:02.server_room_equipment:start"/><text:bookmark-start text:name="__RefHeading___server_room_equipment_management_1"/><text:bookmark-start text:name="server_room_equipment_management"/>Server room equipment management<text:bookmark-end text:name="__RefHeading___server_room_equipment_management_1"/><text:bookmark-end text:name="server_room_equipment_manage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1::49:21</meta:creation-date>
    <dc:creator>Generated</dc:creator>
    <dc:date>2026-08-31T11::49:21</dc:date>
    <dc:language>en-US</dc:language>
    <meta:editing-cycles>1</meta:editing-cycles>
    <meta:editing-duration>PT0S</meta:editing-duration>
    <dc:title>wiki:01.battery_iq:03.server_room_management:02.server_room_equipment:start</dc:title>
  </office:meta>
</office:document-meta>
</file>