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02.hardware:start"/><text:bookmark-start text:name="__RefHeading___hardware_1"/><text:bookmark-start text:name="hardware"/>Hardware<text:bookmark-end text:name="__RefHeading___hardware_1"/><text:bookmark-end text:name="hardwar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Code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Description                                           </text:p>
          </table:table-cell>
          <table:table-cell office:value-type="string" table:style-name="tableheader">
            <text:p text:style-name="Table_20_Heading">  Quantity                                             </text:p>
          </table:table-cell>
          <table:table-cell office:value-type="string" table:style-name="tableheader">
            <text:p text:style-name="Table_20_Heading">  Note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Basic                                                                                                       </text:p>
          </table:table-cell>
          <table:table-cell office:value-type="string" table:style-name="tablecell" table:number-columns-spanned="3">
            <text:p text:style-name="tablealignleft"> <text:span text:style-name="Strong_20_Emphasis">Required for basic functionality</text:span>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1.bm-gw" text:style-name="Internet_20_link" text:visited-style-name="Visited_20_Internet_20_Link">BM-GW</text:a>                                                         </text:p>
          </table:table-cell>
          <table:table-cell office:value-type="string" table:style-name="tablecell">
            <text:p text:style-name="tablealignleft"> BTMS IOT Gateway                                       </text:p>
          </table:table-cell>
          <table:table-cell office:value-type="string" table:style-name="tablecell">
            <text:p text:style-name="tablealignleft"> 1 × BM-GW for up to 32 strings                        </text:p>
          </table:table-cell>
          <table:table-cell office:value-type="string" table:style-name="tablecell">
            <text:p text:style-name="tablealignleft"> All strings of one UPS should be on the same BM-GW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2.bm-ss" text:style-name="Internet_20_link" text:visited-style-name="Visited_20_Internet_20_Link">BM-SS</text:a> or <text:a xlink:type="simple" xlink:href="https://wiki.robotina.com/doku.php?id=wiki:01.battery_iq:01.btms:02.hardware:02.bm-sm" text:style-name="Internet_20_link" text:visited-style-name="Visited_20_Internet_20_Link">BM-SM</text:a>  </text:p>
          </table:table-cell>
          <table:table-cell office:value-type="string" table:style-name="tablecell">
            <text:p text:style-name="tablealignleft"> BTMS String master                                     </text:p>
          </table:table-cell>
          <table:table-cell office:value-type="string" table:style-name="tablecell">
            <text:p text:style-name="tablealignleft"> 1 × BM-SS or BM-SM for each string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3.bm-hs" text:style-name="Internet_20_link" text:visited-style-name="Visited_20_Internet_20_Link">BM-HS</text:a>                                                         </text:p>
          </table:table-cell>
          <table:table-cell office:value-type="string" table:style-name="tablecell">
            <text:p text:style-name="tablealignleft"> BTMS Hall sensor                                       </text:p>
          </table:table-cell>
          <table:table-cell office:value-type="string" table:style-name="tablecell">
            <text:p text:style-name="tablealignleft"> 1 × BM-HS for each string                             </text:p>
          </table:table-cell>
          <table:table-cell office:value-type="string" table:style-name="tablecell">
            <text:p text:style-name="tablealignleft"> Choose the type based on the maximum string current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4.bm-cs" text:style-name="Internet_20_link" text:visited-style-name="Visited_20_Internet_20_Link">BM-CS</text:a>                                                         </text:p>
          </table:table-cell>
          <table:table-cell office:value-type="string" table:style-name="tablecell">
            <text:p text:style-name="tablealignleft"> BTMS Cell sensor                                       </text:p>
          </table:table-cell>
          <table:table-cell office:value-type="string" table:style-name="tablecell">
            <text:p text:style-name="tablealignleft"> 1 × BM-CS for each battery                            </text:p>
          </table:table-cell>
          <table:table-cell office:value-type="string" table:style-name="tablecell">
            <text:p text:style-name="tablealignleft"> Choose 2, 6 or 12 V sensors depending on the battery voltage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5.01.ps-60-24" text:style-name="Internet_20_link" text:visited-style-name="Visited_20_Internet_20_Link">PS-60-24</text:a>                                                   </text:p>
          </table:table-cell>
          <table:table-cell office:value-type="string" table:style-name="tablecell">
            <text:p text:style-name="tablealignleft"> BTMS Power supply                                      </text:p>
          </table:table-cell>
          <table:table-cell office:value-type="string" table:style-name="tablecell">
            <text:p text:style-name="tablealignleft"> 1 × PS-60-24 for each BTMS                            </text:p>
          </table:table-cell>
          <table:table-cell office:value-type="string" table:style-name="tablecell">
            <text:p text:style-name="tablealignleft"> One power supply can power several devices, if there are fewer of them than allowed according to thespecification. Checks against the total consumption of powered devices.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5.02.ps-30-12" text:style-name="Internet_20_link" text:visited-style-name="Visited_20_Internet_20_Link">PS-30-12</text:a>                                                   </text:p>
          </table:table-cell>
          <table:table-cell office:value-type="string" table:style-name="tablecell">
            <text:p text:style-name="tablealignleft"> BM-GW Power supply                                     </text:p>
          </table:table-cell>
          <table:table-cell office:value-type="string" table:style-name="tablecell">
            <text:p text:style-name="tablealignleft"> 1 × PS-30-12 for each BM-GW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ptional                                                                                                    </text:p>
          </table:table-cell>
          <table:table-cell office:value-type="string" table:style-name="tablecell" table:number-columns-spanned="3">
            <text:p text:style-name="tablealignleft"> <text:span text:style-name="Strong_20_Emphasis">Depending on requirements</text:span>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6.02.bm-mc" text:style-name="Internet_20_link" text:visited-style-name="Visited_20_Internet_20_Link">BM-MC</text:a>                                                      </text:p>
          </table:table-cell>
          <table:table-cell office:value-type="string" table:style-name="tablecell">
            <text:p text:style-name="tablealignleft"> BTMS Master controller                                 </text:p>
          </table:table-cell>
          <table:table-cell office:value-type="string" table:style-name="tablecell">
            <text:p text:style-name="tablealignleft"> 1 × BM-MC for up to 32 strings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6.03.tm-c-a1" text:style-name="Internet_20_link" text:visited-style-name="Visited_20_Internet_20_Link">TM-C-A1</text:a>                                                    </text:p>
          </table:table-cell>
          <table:table-cell office:value-type="string" table:style-name="tablecell">
            <text:p text:style-name="tablealignleft"> BTMS Controller set                                    </text:p>
          </table:table-cell>
          <table:table-cell office:value-type="string" table:style-name="tablecell">
            <text:p text:style-name="tablealignleft"> 1 × BM-C-A1 for up to 32 strings                      </text:p>
          </table:table-cell>
          <table:table-cell office:value-type="string" table:style-name="tablecell">
            <text:p text:style-name="tablealignleft"> Consisting of <text:a xlink:type="simple" xlink:href="https://wiki.robotina.com/doku.php?id=wiki:01.battery_iq:01.btms:02.hardware:06.02.bm-mc" text:style-name="Internet_20_link" text:visited-style-name="Visited_20_Internet_20_Link">BM-MC</text:a>, <text:a xlink:type="simple" xlink:href="https://wiki.robotina.com/doku.php?id=wiki:01.battery_iq:01.btms:02.hardware:07.cad-232-a2-iq:start" text:style-name="Internet_20_link" text:visited-style-name="Visited_20_Internet_20_Link">07.cad-232-a2-iq</text:a> and software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7.cad-232-a2-iq:start" text:style-name="Internet_20_link" text:visited-style-name="Visited_20_Internet_20_Link">07.cad-232-a2-iq</text:a>                                                 </text:p>
          </table:table-cell>
          <table:table-cell office:value-type="string" table:style-name="tablecell">
            <text:p text:style-name="tablealignleft"> BTMS COM converter                                     </text:p>
          </table:table-cell>
          <table:table-cell office:value-type="string" table:style-name="tablecell">
            <text:p text:style-name="tablealignleft"> 1 × BM-CAD per BM-HMI                                 </text:p>
          </table:table-cell>
          <table:table-cell office:value-type="string" table:style-name="tablecell">
            <text:p text:style-name="tablealignleft"> They require BM-MC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8.com-pgm:start" text:style-name="Internet_20_link" text:visited-style-name="Visited_20_Internet_20_Link">08.com-pgm</text:a>                                                       </text:p>
          </table:table-cell>
          <table:table-cell office:value-type="string" table:style-name="tablecell">
            <text:p text:style-name="tablealignleft"> BTMS COM module                                        </text:p>
          </table:table-cell>
          <table:table-cell office:value-type="string" table:style-name="tablecell">
            <text:p text:style-name="tablealignleft"> 1 × BM-COM for up to 16 BM-CS                         </text:p>
          </table:table-cell>
          <table:table-cell office:value-type="string" table:style-name="tablecell">
            <text:p text:style-name="tablealignleft"> For more than 16 BM-CS (up to 32) use 2nd BM-COM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9.bm-lc:start" text:style-name="Internet_20_link" text:visited-style-name="Visited_20_Internet_20_Link">09.bm-lc</text:a>                                                         </text:p>
          </table:table-cell>
          <table:table-cell office:value-type="string" table:style-name="tablecell">
            <text:p text:style-name="tablealignleft"> BTMS IO expansion module                               </text:p>
          </table:table-cell>
          <table:table-cell office:value-type="string" table:style-name="tablecell">
            <text:p text:style-name="tablealignleft"> 1 × BM-LC for up to 8 strings                         </text:p>
          </table:table-cell>
          <table:table-cell office:value-type="string" table:style-name="tablecell">
            <text:p text:style-name="tablealignleft"> They require BM-MC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11.bm-th:start" text:style-name="Internet_20_link" text:visited-style-name="Visited_20_Internet_20_Link">11.bm-th</text:a>                                                         </text:p>
          </table:table-cell>
          <table:table-cell office:value-type="string" table:style-name="tablecell">
            <text:p text:style-name="tablealignleft"> BTMS Temperature and humidity sensor                   </text:p>
          </table:table-cell>
          <table:table-cell office:value-type="string" table:style-name="tablecell">
            <text:p text:style-name="tablealignleft"> 1 × BM-TH for every string                            </text:p>
          </table:table-cell>
          <table:table-cell office:value-type="string" table:style-name="tablecell">
            <text:p text:style-name="tablealignleft"> They require BM-MC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10.bm-gs:start" text:style-name="Internet_20_link" text:visited-style-name="Visited_20_Internet_20_Link">10.bm-gs</text:a>                                                         </text:p>
          </table:table-cell>
          <table:table-cell office:value-type="string" table:style-name="tablecell">
            <text:p text:style-name="tablealignleft"> BTMS Insulation monitoring sensor                      </text:p>
          </table:table-cell>
          <table:table-cell office:value-type="string" table:style-name="tablecell">
            <text:p text:style-name="tablealignleft"> 1 × BM-GS for every string                            </text:p>
          </table:table-cell>
          <table:table-cell office:value-type="string" table:style-name="tablecell">
            <text:p text:style-name="tablealignleft"> They require BM-MC and BM-COM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12.bm-hmi:start" text:style-name="Internet_20_link" text:visited-style-name="Visited_20_Internet_20_Link">12.bm-hmi</text:a>                                                        </text:p>
          </table:table-cell>
          <table:table-cell office:value-type="string" table:style-name="tablecell">
            <text:p text:style-name="tablealignleft"> BTMS Human-Machine Interfaces                          </text:p>
          </table:table-cell>
          <table:table-cell office:value-type="string" table:style-name="tablecell">
            <text:p text:style-name="tablealignleft"> 1 × BM-HMI for up to 32 strings                       </text:p>
          </table:table-cell>
          <table:table-cell office:value-type="string" table:style-name="tablecell">
            <text:p text:style-name="tablealignleft"> They require BM-C-A1 (BM-MC + BM-CAD), 1 per BM-C-A1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13.bm-ag:start" text:style-name="Internet_20_link" text:visited-style-name="Visited_20_Internet_20_Link">13.bm-ag</text:a>                                                         </text:p>
          </table:table-cell>
          <table:table-cell office:value-type="string" table:style-name="tablecell">
            <text:p text:style-name="tablealignleft"> BTMS IOT Aggregator                                    </text:p>
          </table:table-cell>
          <table:table-cell office:value-type="string" table:style-name="tablecell">
            <text:p text:style-name="tablealignleft"> 1 × BM-AG per Data center                             </text:p>
          </table:table-cell>
          <table:table-cell office:value-type="string" table:style-name="tablecell">
            <text:p text:style-name="tablealignleft"> Needed when there are multiple BM-GWs on the Data Center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6.04.th-mc:start" text:style-name="Internet_20_link" text:visited-style-name="Visited_20_Internet_20_Link">06.04.th-mc</text:a>                                                      </text:p>
          </table:table-cell>
          <table:table-cell office:value-type="string" table:style-name="tablecell">
            <text:p text:style-name="tablealignleft"> Temperature and humidity monitoring Master controller  </text:p>
          </table:table-cell>
          <table:table-cell office:value-type="string" table:style-name="tablecell">
            <text:p text:style-name="tablealignleft"> 1 × TH-MC for up to 120 temperature-humidity sensors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.battery_iq:01.btms:02.hardware:06.03.tm-c-a1" text:style-name="Internet_20_link" text:visited-style-name="Visited_20_Internet_20_Link">TM-C-A1</text:a>                                                    </text:p>
          </table:table-cell>
          <table:table-cell office:value-type="string" table:style-name="tablecell">
            <text:p text:style-name="tablealignleft"> Temperature and humidity monitoring Controller set     </text:p>
          </table:table-cell>
          <table:table-cell office:value-type="string" table:style-name="tablecell">
            <text:p text:style-name="tablealignleft"> 1 × TH-MC for up to 120 temperature-humidity sensors  </text:p>
          </table:table-cell>
          <table:table-cell office:value-type="string" table:style-name="tablecell">
            <text:p text:style-name="tablealignleft"> Consisting of <text:a xlink:type="simple" xlink:href="https://wiki.robotina.com/doku.php?id=wiki:01.battery_iq:01.btms:02.hardware:06.04.th-mc:start" text:style-name="Internet_20_link" text:visited-style-name="Visited_20_Internet_20_Link">06.04.th-mc</text:a>, <text:a xlink:type="simple" xlink:href="https://wiki.robotina.com/doku.php?id=wiki:01.battery_iq:01.btms:02.hardware:07.cad-232-a2-iq:start" text:style-name="Internet_20_link" text:visited-style-name="Visited_20_Internet_20_Link">07.cad-232-a2-iq</text:a> and software                               </text:p>
          </table:table-cell>
        </table:table-row>
      </table:table>
      <text:h text:style-name="Heading_20_2" text:outline-level="2"><text:bookmark-start text:name="__RefHeading___system_limitations_2"/><text:bookmark-start text:name="system_limitations"/>System limitations<text:bookmark-end text:name="__RefHeading___system_limitations_2"/><text:bookmark-end text:name="system_limitation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Device         </text:p>
          </table:table-cell>
          <table:table-cell office:value-type="string" table:style-name="tableheader">
            <text:p text:style-name="Table_20_Heading"> Supports up to                     </text:p>
          </table:table-cell>
        </table:table-row>
        <table:table-row>
          <table:table-cell office:value-type="string" table:style-name="tablecell">
            <text:p text:style-name="tablealignleft"> BM-AG           </text:p>
          </table:table-cell>
          <table:table-cell office:value-type="string" table:style-name="tablecell">
            <text:p text:style-name="tablealignleft"> unlimited BM-GW                    </text:p>
          </table:table-cell>
        </table:table-row>
        <table:table-row>
          <table:table-cell office:value-type="string" table:style-name="tablecell">
            <text:p text:style-name="tablealignleft"> BM-GW           </text:p>
          </table:table-cell>
          <table:table-cell office:value-type="string" table:style-name="tablecell">
            <text:p text:style-name="tablealignleft"> 32 × BM-SS, 1 × BM-MC              </text:p>
          </table:table-cell>
        </table:table-row>
        <table:table-row>
          <table:table-cell office:value-type="string" table:style-name="tablecell">
            <text:p text:style-name="tablealignleft"> BM-MC           </text:p>
          </table:table-cell>
          <table:table-cell office:value-type="string" table:style-name="tablecell">
            <text:p text:style-name="tablealignleft"> 32 × BM-TH, 4 × BM-LC, 1 × BM-HMI  </text:p>
          </table:table-cell>
        </table:table-row>
        <table:table-row>
          <table:table-cell office:value-type="string" table:style-name="tablecell">
            <text:p text:style-name="tablealignleft"> BM-SS or BM-SM  </text:p>
          </table:table-cell>
          <table:table-cell office:value-type="string" table:style-name="tablecell">
            <text:p text:style-name="tablealignleft"> 120 × BM-CS                        </text:p>
          </table:table-cell>
        </table:table-row>
      </table:table>
      <text:h text:style-name="Heading_20_2" text:outline-level="2"><text:bookmark-start text:name="__RefHeading___standard_cabinets_3"/><text:bookmark-start text:name="standard_cabinets"/>Standard cabinets<text:bookmark-end text:name="__RefHeading___standard_cabinets_3"/><text:bookmark-end text:name="standard_cabine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TMS Cabinet</text:p>
          </table:table-cell>
          <table:table-cell office:value-type="string" table:style-name="tableheader">
            <text:p text:style-name="Table_20_Heading"><text:a xlink:type="simple" xlink:href="https://wiki.robotina.com/doku.php?id=wiki:01.battery_iq:01.btms:02.hardware:14.bm-ca:start" text:style-name="Internet_20_link" text:visited-style-name="Visited_20_Internet_20_Link">14.bm-c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26:54</meta:creation-date>
    <dc:creator>Generated</dc:creator>
    <dc:date>2026-09-01T17::26:54</dc:date>
    <dc:language>en-US</dc:language>
    <meta:editing-cycles>1</meta:editing-cycles>
    <meta:editing-duration>PT0S</meta:editing-duration>
    <dc:title>wiki:01.battery_iq:01.btms:02.hardware:start</dc:title>
  </office:meta>
</office:document-meta>
</file>