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1.battery_iq:01.btms:01.features:01.btms:start"/><text:bookmark-start text:name="__RefHeading___btms_1"/><text:bookmark-start text:name="btms"/>BTMS<text:bookmark-end text:name="__RefHeading___btms_1"/><text:bookmark-end text:name="btm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23::00:22</meta:creation-date>
    <dc:creator>Generated</dc:creator>
    <dc:date>2026-09-12T23::00:22</dc:date>
    <dc:language>en-US</dc:language>
    <meta:editing-cycles>1</meta:editing-cycles>
    <meta:editing-duration>PT0S</meta:editing-duration>
    <dc:title>wiki:01.battery_iq:01.btms:01.features:01.btms:start</dc:title>
  </office:meta>
</office:document-meta>
</file>