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onents:cr-d-tgp_app"/><text:bookmark-start text:name="__RefHeading___cr-d_tgp_communication_aplication_1"/><text:bookmark-start text:name="cr-d_tgp_communication_aplication"/>CR-D TGP communication &amp; aplication<text:bookmark-end text:name="__RefHeading___cr-d_tgp_communication_aplication_1"/><text:bookmark-end text:name="cr-d_tgp_communication_aplication"/></text:h>
      <text:p text:style-name="Text_20_body"><text:a xlink:type="simple" xlink:href="https://wiki.robotina.com/doku.php?id=components:cr-d-tgp_app:comm" text:style-name="Internet_20_link" text:visited-style-name="Visited_20_Internet_20_Link">TGP communication protocol</text:a></text:p>
      <text:p text:style-name="Text_20_body"><text:a xlink:type="simple" xlink:href="https://wiki.robotina.com/doku.php?id=components:cr-d-tgp_app:app" text:style-name="Internet_20_link" text:visited-style-name="Visited_20_Internet_20_Link">TGP application creation</text:a></text:p>
      <text:p text:style-name="Text_20_body"><text:a xlink:type="simple" xlink:href="https://wiki.robotina.com/doku.php?id=components:cr-d-tgp_app:hotel" text:style-name="Internet_20_link" text:visited-style-name="Visited_20_Internet_20_Link">TGP Hotel ap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13:33</meta:creation-date>
    <dc:creator>Generated</dc:creator>
    <dc:date>2026-09-14T12::13:33</dc:date>
    <dc:language>en-US</dc:language>
    <meta:editing-cycles>1</meta:editing-cycles>
    <meta:editing-duration>PT0S</meta:editing-duration>
    <dc:title>components:cr-d-tgp_app</dc:title>
  </office:meta>
</office:document-meta>
</file>